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" manifest:full-path="Pictures/EMB000140cd26b6.PNG"/>
  <manifest:file-entry manifest:media-type="" manifest:full-path="Pictures/EMB000140cd26b7.PNG"/>
  <manifest:file-entry manifest:media-type="" manifest:full-path="Pictures/EMB000140cd26b8.PNG"/>
  <manifest:file-entry manifest:media-type="" manifest:full-path="Pictures/EMB000140cd26b9.JPG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Arial" style:name="Arial"/>
    <style:font-face svg:font-family="Arial-BoldMT" style:name="Arial-BoldMT"/>
    <style:font-face svg:font-family="Cambria" style:name="Cambria"/>
    <style:font-face svg:font-family="HCI Poppy" style:name="HCI Poppy"/>
    <style:font-face svg:font-family="HY견고딕" style:name="HY견고딕"/>
    <style:font-face svg:font-family="HY신명조" style:name="HY신명조"/>
    <style:font-face svg:font-family="HY중고딕" style:name="HY중고딕"/>
    <style:font-face svg:font-family="HY헤드라인M" style:name="HY헤드라인M"/>
    <style:font-face svg:font-family="굴림" style:name="굴림"/>
    <style:font-face svg:font-family="돋움" style:name="돋움"/>
    <style:font-face svg:font-family="맑은 고딕" style:name="맑은 고딕"/>
    <style:font-face svg:font-family="바탕" style:name="바탕"/>
    <style:font-face svg:font-family="바탕체" style:name="바탕체"/>
    <style:font-face svg:font-family="한양견고딕" style:name="한양견고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automatic-styles>
    <style:style style:name="T3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.00pt" style:font-size-asian="1.00pt" style:font-size-complex="1.00pt" fo:letter-spacing="-0.0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2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9.00pt" style:font-size-asian="19.00pt" style:font-size-complex="1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1" style:family="table">
      <style:table-properties style:width="8.793cm" table:align="left" fo:margin="0cm" style:shadow="none" style:may-break-between-rows="true" table:border-model="collapsing"/>
    </style:style>
    <style:style style:name="Table1.A" style:family="table-column">
      <style:table-column-properties style:column-width="8.793cm"/>
    </style:style>
    <style:style style:name="Table1.1" style:family="table-row">
      <style:table-row-properties style:min-row-height="21.48pt" fo:keep-together="auto"/>
    </style:style>
    <style:style style:name="Table1.A1" style:family="table-cell">
      <style:table-cell-properties style:vertical-align="middle" style:shadow="none" fo:border="0.02cm solid #787878" fo:padding="0.050cm"/>
    </style:style>
    <style:style style:name="T36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67_0_MS1_b3" style:parent-style-name="Standard" style:master-page-name="Standard" style:family="paragraph">
      <style:paragraph-properties fo:line-height="123%" fo:text-align="justify" fo:margin-left="0.808cm" fo:margin-right="0cm" fo:text-indent="-0.808cm" fo:margin-top="0cm" fo:margin-bottom="0cm" fo:background-color="transparent" fo:border="none" style:shadow="none" style:text-autospace="none" style:vertical-align="auto" style:snap-to-layout-grid="false"/>
    </style:style>
    <style:style style:name="T37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68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82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7.00pt" style:font-size-asian="17.00pt" style:font-size-complex="17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42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6.00pt" style:font-size-asian="6.00pt" style:font-size-complex="6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4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69_0" style:parent-style-name="Standard" style:family="paragraph">
      <style:paragraph-properties fo:line-height="92%" fo:text-align="center" fo:margin-left="3.115cm" fo:margin-right="0cm" fo:text-indent="-3.115cm" fo:margin-top="0cm" fo:margin-bottom="0cm" fo:background-color="transparent" fo:border="none" style:shadow="none" style:text-autospace="none" style:vertical-align="auto" style:snap-to-layout-grid="false"/>
    </style:style>
    <style:style style:name="T47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70_0" style:parent-style-name="Standard" style:family="paragraph">
      <style:paragraph-properties fo:line-height="93%" fo:text-align="center" fo:margin-left="3.115cm" fo:margin-right="0cm" fo:text-indent="-3.115cm" fo:margin-top="0cm" fo:margin-bottom="0cm" fo:background-color="transparent" fo:border="none" style:shadow="none" style:text-autospace="none" style:vertical-align="auto" style:snap-to-layout-grid="false"/>
    </style:style>
    <style:style style:name="T23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71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48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71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30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6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" style:family="table">
      <style:table-properties style:width="11.608cm" table:align="left" fo:margin="0cm" style:shadow="none" style:may-break-between-rows="true" table:border-model="collapsing"/>
    </style:style>
    <style:style style:name="Table2.A" style:family="table-column">
      <style:table-column-properties style:column-width="2.570cm"/>
    </style:style>
    <style:style style:name="Table2.B" style:family="table-column">
      <style:table-column-properties style:column-width="7.398cm"/>
    </style:style>
    <style:style style:name="Table2.C" style:family="table-column">
      <style:table-column-properties style:column-width="1.641cm"/>
    </style:style>
    <style:style style:name="Table2.1" style:family="table-row">
      <style:table-row-properties style:min-row-height="17.65pt" fo:keep-together="auto"/>
    </style:style>
    <style:style style:name="Table2.A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B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C1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2" style:family="table-row">
      <style:table-row-properties style:min-row-height="17.65pt" fo:keep-together="auto"/>
    </style:style>
    <style:style style:name="Table2.A2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B2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able2.C2" style:family="table-cell">
      <style:table-cell-properties style:vertical-align="middle" style:shadow="none" fo:border="none" fo:padding-top="0.050cm" fo:padding-bottom="0.050cm" fo:padding-left="0.180cm" fo:padding-right="0.180cm"/>
    </style:style>
    <style:style style:name="T43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3.00pt" style:font-size-asian="3.00pt" style:font-size-complex="3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3" style:family="text">
      <style:text-properties fo:color="#000000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3" style:family="table">
      <style:table-properties style:width="4.324cm" table:align="left" fo:margin="0cm" style:shadow="none" style:may-break-between-rows="true" table:border-model="collapsing"/>
    </style:style>
    <style:style style:name="Table3.A" style:family="table-column">
      <style:table-column-properties style:column-width="0.798cm"/>
    </style:style>
    <style:style style:name="Table3.B" style:family="table-column">
      <style:table-column-properties style:column-width="0.299cm"/>
    </style:style>
    <style:style style:name="Table3.C" style:family="table-column">
      <style:table-column-properties style:column-width="3.027cm"/>
    </style:style>
    <style:style style:name="Table3.D" style:family="table-column">
      <style:table-column-properties style:column-width="0.199cm"/>
    </style:style>
    <style:style style:name="Table3.1" style:family="table-row">
      <style:table-row-properties style:min-row-height="8.65pt" fo:keep-together="auto"/>
    </style:style>
    <style:style style:name="Table3.A1" style:family="table-cell">
      <style:table-cell-properties style:vertical-align="middle" style:shadow="none" fo:background-color="#1c3d62" fo:border="0.02cm solid #000000" fo:padding="0.050cm"/>
    </style:style>
    <style:style style:name="Table3.B1" style:family="table-cell">
      <style:table-cell-properties style:vertical-align="middle" style:shadow="none" fo:background-color="#ffffff" fo:border-top="none" fo:border-bottom="none" fo:border-left="0.02cm solid #000000" fo:border-right="0.02cm solid #000000" fo:padding="0.050cm"/>
    </style:style>
    <style:style style:name="Table3.C1" style:family="table-cell">
      <style:table-cell-properties style:vertical-align="middle" style:shadow="none" fo:background-color="#ffffff" fo:border-top="0.02cm solid #000000" fo:border-bottom="0.02cm solid #000000" fo:border-left="0.02cm solid #000000" fo:border-right="none" fo:padding="0.050cm"/>
    </style:style>
    <style:style style:name="Table3.D1" style:family="table-cell">
      <style:table-cell-properties style:vertical-align="middle" style:shadow="none" fo:background-color="#ffffff" fo:border-top="none" fo:border-bottom="0.02cm solid #000000" fo:border-left="0.012cm solid #000000" fo:border-right="none" fo:padding="0.050cm"/>
    </style:style>
    <style:style style:name="Table3.2" style:family="table-row">
      <style:table-row-properties style:min-row-height="14.83pt" fo:keep-together="auto"/>
    </style:style>
    <style:style style:name="Table3.D2" style:family="table-cell">
      <style:table-cell-properties style:vertical-align="middle" style:shadow="none" fo:background-color="#ffffff" fo:border-top="0.02cm solid #000000" fo:border-bottom="0.02cm solid #000000" fo:border-left="none" fo:border-right="0.02cm solid #000000" fo:padding="0.050cm"/>
    </style:style>
    <style:style style:name="P172_0" style:parent-style-name="Standard" style:family="paragraph">
      <style:paragraph-properties fo:line-height="123%" fo:text-align="justify" fo:margin-left="0cm" fo:margin-right="0cm" fo:text-indent="0cm" fo:margin-top="0.353cm" fo:margin-bottom="0cm" fo:background-color="transparent" fo:border="none" style:shadow="none" style:text-autospace="none" style:vertical-align="auto" style:snap-to-layout-grid="false">
        <style:tab-stops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</style:tab-stops>
      </style:paragraph-properties>
    </style:style>
    <style:style style:name="T54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73_0" style:parent-style-name="Standard" style:family="paragraph">
      <style:paragraph-properties fo:line-height="117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34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1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74_0" style:parent-style-name="Standard" style:family="paragraph">
      <style:paragraph-properties fo:line-height="117%" fo:text-align="justify" fo:margin-left="1.014cm" fo:margin-right="0cm" fo:text-indent="-1.014cm" fo:margin-top="0cm" fo:margin-bottom="0cm" fo:background-color="transparent" fo:border="none" style:shadow="none" style:text-autospace="none" style:vertical-align="auto" style:snap-to-layout-grid="true"/>
    </style:style>
    <style:style style:name="P175_0" style:parent-style-name="Standard" style:family="paragraph">
      <style:paragraph-properties fo:line-height="117%" fo:text-align="justify" fo:margin-left="0.588cm" fo:margin-right="0cm" fo:text-indent="-0.588cm" fo:margin-top="0.106cm" fo:margin-bottom="0cm" fo:background-color="transparent" fo:border="none" style:shadow="none" style:text-autospace="none" style:vertical-align="auto" style:snap-to-layout-grid="true"/>
    </style:style>
    <style:style style:name="T55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6_0" style:parent-style-name="Standard" style:family="paragraph">
      <style:paragraph-properties fo:line-height="117%" fo:text-align="justify" fo:margin-left="1.017cm" fo:margin-right="0cm" fo:text-indent="-1.017cm" fo:margin-top="0cm" fo:margin-bottom="0cm" fo:background-color="transparent" fo:border="none" style:shadow="none" style:text-autospace="none" style:vertical-align="auto" style:snap-to-layout-grid="true"/>
    </style:style>
    <style:style style:name="Table4" style:family="table">
      <style:table-properties style:width="16.835cm" table:align="left" fo:margin="0cm" style:shadow="none" style:may-break-between-rows="true" table:border-model="collapsing"/>
    </style:style>
    <style:style style:name="Table4.A" style:family="table-column">
      <style:table-column-properties style:column-width="1.962cm"/>
    </style:style>
    <style:style style:name="Table4.B" style:family="table-column">
      <style:table-column-properties style:column-width="6.455cm"/>
    </style:style>
    <style:style style:name="Table4.C" style:family="table-column">
      <style:table-column-properties style:column-width="1.921cm"/>
    </style:style>
    <style:style style:name="Table4.D" style:family="table-column">
      <style:table-column-properties style:column-width="2.420cm"/>
    </style:style>
    <style:style style:name="Table4.E" style:family="table-column">
      <style:table-column-properties style:column-width="4.077cm"/>
    </style:style>
    <style:style style:name="Table4.1" style:family="table-row">
      <style:table-row-properties style:min-row-height="21.31pt" fo:keep-together="auto"/>
    </style:style>
    <style:style style:name="Table4.A1" style:family="table-cell">
      <style:table-cell-properties style:vertical-align="middle" style:shadow="none" fo:background-color="#fff7cc" fo:border-top="0.04cm solid #000000" fo:border-bottom="0.012cm solid #000000" fo:border-left="none" fo:border-right="0.012cm solid #000000" fo:padding-top="0.050cm" fo:padding-bottom="0.050cm" fo:padding-left="0.180cm" fo:padding-right="0.180cm"/>
    </style:style>
    <style:style style:name="Table4.B1" style:family="table-cell">
      <style:table-cell-properties style:vertical-align="middle" style:shadow="none" fo:background-color="#fff7cc" fo:border-top="0.04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4.C1" style:family="table-cell">
      <style:table-cell-properties style:vertical-align="middle" style:shadow="none" fo:background-color="#fff7cc" fo:border-top="0.04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4.D1" style:family="table-cell">
      <style:table-cell-properties style:vertical-align="middle" style:shadow="none" fo:background-color="#fff7cc" fo:border-top="0.04cm solid #000000" fo:border-bottom="0.012cm solid #000000" fo:border-left="0.012cm solid #000000" fo:border-right="0.012cm solid #000000" fo:padding-top="0.050cm" fo:padding-bottom="0.050cm" fo:padding-left="0.180cm" fo:padding-right="0.180cm"/>
    </style:style>
    <style:style style:name="Table4.E1" style:family="table-cell">
      <style:table-cell-properties style:vertical-align="middle" style:shadow="none" fo:background-color="#fff7cc" fo:border-top="0.04cm solid #000000" fo:border-bottom="0.012cm solid #000000" fo:border-left="0.012cm solid #000000" fo:border-right="none" fo:padding-top="0.050cm" fo:padding-bottom="0.050cm" fo:padding-left="0.180cm" fo:padding-right="0.180cm"/>
    </style:style>
    <style:style style:name="Table4.2" style:family="table-row">
      <style:table-row-properties style:min-row-height="43.80pt" fo:keep-together="auto"/>
    </style:style>
    <style:style style:name="Table4.A2" style:family="table-cell">
      <style:table-cell-properties style:vertical-align="middle" style:shadow="none" fo:border-top="0.012cm solid #000000" fo:border-bottom="0.04cm solid #000000" fo:border-left="none" fo:border-right="0.012cm solid #000000" fo:padding-top="0.050cm" fo:padding-bottom="0.050cm" fo:padding-left="0.180cm" fo:padding-right="0.180cm"/>
    </style:style>
    <style:style style:name="Table4.B2" style:family="table-cell">
      <style:table-cell-properties style:vertical-align="middle" style:shadow="none" fo:border-top="0.012cm solid #000000" fo:border-bottom="0.04cm solid #000000" fo:border-left="0.012cm solid #000000" fo:border-right="none" fo:padding-top="0.050cm" fo:padding-bottom="0.050cm" fo:padding-left="0.180cm" fo:padding-right="0.180cm"/>
    </style:style>
    <style:style style:name="Table4.C2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Table4.D2" style:family="table-cell">
      <style:table-cell-properties style:vertical-align="middle" style:shadow="none" fo:border-top="0.012cm solid #000000" fo:border-bottom="0.04cm solid #000000" fo:border-left="0.012cm solid #000000" fo:border-right="0.012cm solid #000000" fo:padding-top="0.050cm" fo:padding-bottom="0.050cm" fo:padding-left="0.180cm" fo:padding-right="0.180cm"/>
    </style:style>
    <style:style style:name="Table4.E2" style:family="table-cell">
      <style:table-cell-properties style:vertical-align="middle" style:shadow="none" fo:border-top="0.012cm solid #000000" fo:border-bottom="0.04cm solid #000000" fo:border-left="0.012cm solid #000000" fo:border-right="none" fo:padding-top="0.050cm" fo:padding-bottom="0.050cm" fo:padding-left="0.180cm" fo:padding-right="0.180cm"/>
    </style:style>
    <style:style style:name="P79_0" style:parent-style-name="Standard" style:family="paragraph">
      <style:paragraph-properties fo:line-height="160%" fo:text-align="justify" fo:margin-left="0.588cm" fo:margin-right="0cm" fo:text-indent="-0.588cm" fo:margin-top="0.106cm" fo:margin-bottom="0cm" fo:background-color="transparent" fo:border="none" style:shadow="none" style:text-autospace="none" style:vertical-align="auto" style:snap-to-layout-grid="true"/>
    </style:style>
    <style:style style:name="T11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7_0" style:parent-style-name="Standard" style:family="paragraph">
      <style:paragraph-properties fo:line-height="92%" fo:text-align="justify" fo:margin-left="0.588cm" fo:margin-right="0cm" fo:text-indent="-0.588cm" fo:margin-top="0.106cm" fo:margin-bottom="0cm" fo:background-color="transparent" fo:border="none" style:shadow="none" style:text-autospace="none" style:vertical-align="auto" style:snap-to-layout-grid="true"/>
    </style:style>
    <style:style style:name="P178_0" style:parent-style-name="Standard" style:family="paragraph">
      <style:paragraph-properties fo:line-height="92%" fo:text-align="justify" fo:margin-left="1.118cm" fo:margin-right="0cm" fo:text-indent="-1.118cm" fo:margin-top="0cm" fo:margin-bottom="0cm" fo:background-color="transparent" fo:border="none" style:shadow="none" style:text-autospace="none" style:vertical-align="auto" style:snap-to-layout-grid="false"/>
    </style:style>
    <style:style style:name="T11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1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79_0" style:parent-style-name="Standard" style:family="paragraph">
      <style:paragraph-properties fo:line-height="92%" fo:text-align="justify" fo:margin-left="0.701cm" fo:margin-right="0cm" fo:text-indent="-0.701cm" fo:margin-top="0cm" fo:margin-bottom="0cm" fo:background-color="transparent" fo:border="none" style:shadow="none" style:text-autospace="none" style:vertical-align="auto" style:snap-to-layout-grid="false"/>
    </style:style>
    <style:style style:name="P180_0" style:parent-style-name="Standard" style:family="paragraph">
      <style:paragraph-properties fo:line-height="117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T84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5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0.3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0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6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1_0" style:parent-style-name="Standard" style:family="paragraph">
      <style:paragraph-properties fo:line-height="117%" fo:text-align="justify" fo:margin-left="0.963cm" fo:margin-right="0cm" fo:text-indent="-0.963cm" fo:margin-top="0.176cm" fo:margin-bottom="0cm" fo:background-color="transparent" fo:border="none" style:shadow="none" style:text-autospace="none" style:vertical-align="auto" style:snap-to-layout-grid="true"/>
    </style:style>
    <style:style style:name="P95_0" style:parent-style-name="Standard" style:family="paragraph">
      <style:paragraph-properties fo:line-height="160%" fo:text-align="center" fo:margin-left="0.963cm" fo:margin-right="0cm" fo:text-indent="-0.963cm" fo:margin-top="0cm" fo:margin-bottom="0cm" fo:background-color="transparent" fo:border="none" style:shadow="none" style:text-autospace="none" style:vertical-align="auto" style:snap-to-layout-grid="true"/>
    </style:style>
    <style:style style:name="T123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2_0" style:parent-style-name="Standard" style:family="paragraph">
      <style:paragraph-properties fo:line-height="117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false"/>
    </style:style>
    <style:style style:name="P83_0" style:parent-style-name="Standard" style:family="paragraph">
      <style:paragraph-properties fo:line-height="160%" fo:text-align="center" fo:margin-left="0cm" fo:margin-right="0cm" fo:text-indent="0cm" fo:margin-top="0.176cm" fo:margin-bottom="0cm" fo:background-color="transparent" fo:border="none" style:shadow="none" style:text-autospace="none" style:vertical-align="auto" style:snap-to-layout-grid="false"/>
    </style:style>
    <style:style style:name="T5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1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58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1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83_0" style:parent-style-name="Standard" style:family="paragraph">
      <style:paragraph-properties fo:line-height="117%" fo:text-align="justify" fo:margin-left="1.136cm" fo:margin-right="0cm" fo:text-indent="-1.136cm" fo:margin-top="0.106cm" fo:margin-bottom="0cm" fo:background-color="transparent" fo:border="none" style:shadow="none" style:text-autospace="none" style:vertical-align="auto" style:snap-to-layout-grid="false"/>
    </style:style>
    <style:style style:name="T49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1.2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1.2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84_0" style:parent-style-name="Standard" style:family="paragraph">
      <style:paragraph-properties fo:line-height="117%" fo:text-align="justify" fo:margin-left="1.138cm" fo:margin-right="0cm" fo:text-indent="-1.138cm" fo:margin-top="0.106cm" fo:margin-bottom="0cm" fo:background-color="transparent" fo:border="none" style:shadow="none" style:text-autospace="none" style:vertical-align="auto" style:snap-to-layout-grid="false"/>
    </style:style>
    <style:style style:name="T88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6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8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85_0" style:parent-style-name="Standard" style:family="paragraph">
      <style:paragraph-properties fo:line-height="117%" fo:text-align="justify" fo:margin-left="1.117cm" fo:margin-right="0cm" fo:text-indent="-1.117cm" fo:margin-top="0.106cm" fo:margin-bottom="0cm" fo:background-color="transparent" fo:border="none" style:shadow="none" style:text-autospace="none" style:vertical-align="auto" style:snap-to-layout-grid="false"/>
    </style:style>
    <style:style style:name="T52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79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86_0" style:parent-style-name="Standard" style:family="paragraph">
      <style:paragraph-properties fo:line-height="117%" fo:text-align="justify" fo:margin-left="1.135cm" fo:margin-right="0cm" fo:text-indent="-1.135cm" fo:margin-top="0.106cm" fo:margin-bottom="0cm" fo:background-color="transparent" fo:border="none" style:shadow="none" style:text-autospace="none" style:vertical-align="auto" style:snap-to-layout-grid="false"/>
    </style:style>
    <style:style style:name="Table5" style:family="table">
      <style:table-properties style:width="4.923cm" table:align="left" fo:margin="0cm" style:shadow="none" style:may-break-between-rows="true" table:border-model="collapsing"/>
    </style:style>
    <style:style style:name="Table5.A" style:family="table-column">
      <style:table-column-properties style:column-width="0.798cm"/>
    </style:style>
    <style:style style:name="Table5.B" style:family="table-column">
      <style:table-column-properties style:column-width="0.299cm"/>
    </style:style>
    <style:style style:name="Table5.C" style:family="table-column">
      <style:table-column-properties style:column-width="3.626cm"/>
    </style:style>
    <style:style style:name="Table5.D" style:family="table-column">
      <style:table-column-properties style:column-width="0.199cm"/>
    </style:style>
    <style:style style:name="Table5.1" style:family="table-row">
      <style:table-row-properties style:min-row-height="8.65pt" fo:keep-together="auto"/>
    </style:style>
    <style:style style:name="Table5.A1" style:family="table-cell">
      <style:table-cell-properties style:vertical-align="middle" style:shadow="none" fo:background-color="#1c3d62" fo:border="0.02cm solid #000000" fo:padding="0.050cm"/>
    </style:style>
    <style:style style:name="Table5.B1" style:family="table-cell">
      <style:table-cell-properties style:vertical-align="middle" style:shadow="none" fo:background-color="#ffffff" fo:border-top="none" fo:border-bottom="none" fo:border-left="0.02cm solid #000000" fo:border-right="0.02cm solid #000000" fo:padding="0.050cm"/>
    </style:style>
    <style:style style:name="Table5.C1" style:family="table-cell">
      <style:table-cell-properties style:vertical-align="middle" style:shadow="none" fo:background-color="#ffffff" fo:border-top="0.02cm solid #000000" fo:border-bottom="0.02cm solid #000000" fo:border-left="0.02cm solid #000000" fo:border-right="none" fo:padding="0.050cm"/>
    </style:style>
    <style:style style:name="Table5.D1" style:family="table-cell">
      <style:table-cell-properties style:vertical-align="middle" style:shadow="none" fo:background-color="#ffffff" fo:border-top="none" fo:border-bottom="0.02cm solid #000000" fo:border-left="0.012cm solid #000000" fo:border-right="none" fo:padding="0.050cm"/>
    </style:style>
    <style:style style:name="Table5.2" style:family="table-row">
      <style:table-row-properties style:min-row-height="14.83pt" fo:keep-together="auto"/>
    </style:style>
    <style:style style:name="Table5.D2" style:family="table-cell">
      <style:table-cell-properties style:vertical-align="middle" style:shadow="none" fo:background-color="#ffffff" fo:border-top="0.02cm solid #000000" fo:border-bottom="0.02cm solid #000000" fo:border-left="none" fo:border-right="0.02cm solid #000000" fo:padding="0.050cm"/>
    </style:style>
    <style:style style:name="P97_0_b4" style:parent-style-name="Standard" style:family="paragraph">
      <style:paragraph-properties fo:line-height="160%" fo:text-align="justify" fo:margin-left="1.133cm" fo:margin-right="0cm" fo:text-indent="-1.133cm" fo:margin-top="0.106cm" fo:margin-bottom="0cm" fo:break-before="page" fo:background-color="transparent" fo:border="none" style:shadow="none" style:text-autospace="none" style:vertical-align="auto" style:snap-to-layout-grid="false"/>
    </style:style>
    <style:style style:name="P97_0" style:parent-style-name="Standard" style:family="paragraph">
      <style:paragraph-properties fo:line-height="160%" fo:text-align="justify" fo:margin-left="1.133cm" fo:margin-right="0cm" fo:text-indent="-1.133cm" fo:margin-top="0.106cm" fo:margin-bottom="0cm" fo:background-color="transparent" fo:border="none" style:shadow="none" style:text-autospace="none" style:vertical-align="auto" style:snap-to-layout-grid="false"/>
    </style:style>
    <style:style style:name="Table6" style:family="table">
      <style:table-properties style:width="8.916cm" table:align="left" fo:margin="0cm" style:shadow="none" style:may-break-between-rows="true" table:border-model="collapsing"/>
    </style:style>
    <style:style style:name="Table6.A" style:family="table-column">
      <style:table-column-properties style:column-width="0.798cm"/>
    </style:style>
    <style:style style:name="Table6.B" style:family="table-column">
      <style:table-column-properties style:column-width="0.299cm"/>
    </style:style>
    <style:style style:name="Table6.C" style:family="table-column">
      <style:table-column-properties style:column-width="7.619cm"/>
    </style:style>
    <style:style style:name="Table6.D" style:family="table-column">
      <style:table-column-properties style:column-width="0.199cm"/>
    </style:style>
    <style:style style:name="Table6.1" style:family="table-row">
      <style:table-row-properties style:min-row-height="8.65pt" fo:keep-together="auto"/>
    </style:style>
    <style:style style:name="Table6.A1" style:family="table-cell">
      <style:table-cell-properties style:vertical-align="middle" style:shadow="none" fo:background-color="#1c3d62" fo:border="0.02cm solid #000000" fo:padding="0.050cm"/>
    </style:style>
    <style:style style:name="Table6.B1" style:family="table-cell">
      <style:table-cell-properties style:vertical-align="middle" style:shadow="none" fo:background-color="#ffffff" fo:border-top="none" fo:border-bottom="none" fo:border-left="0.02cm solid #000000" fo:border-right="0.02cm solid #000000" fo:padding="0.050cm"/>
    </style:style>
    <style:style style:name="Table6.C1" style:family="table-cell">
      <style:table-cell-properties style:vertical-align="middle" style:shadow="none" fo:background-color="#ffffff" fo:border-top="0.02cm solid #000000" fo:border-bottom="0.02cm solid #000000" fo:border-left="0.02cm solid #000000" fo:border-right="none" fo:padding="0.050cm"/>
    </style:style>
    <style:style style:name="Table6.D1" style:family="table-cell">
      <style:table-cell-properties style:vertical-align="middle" style:shadow="none" fo:background-color="#ffffff" fo:border-top="none" fo:border-bottom="0.02cm solid #000000" fo:border-left="0.012cm solid #000000" fo:border-right="none" fo:padding="0.050cm"/>
    </style:style>
    <style:style style:name="Table6.2" style:family="table-row">
      <style:table-row-properties style:min-row-height="14.83pt" fo:keep-together="auto"/>
    </style:style>
    <style:style style:name="Table6.D2" style:family="table-cell">
      <style:table-cell-properties style:vertical-align="middle" style:shadow="none" fo:background-color="#ffffff" fo:border-top="0.02cm solid #000000" fo:border-bottom="0.02cm solid #000000" fo:border-left="none" fo:border-right="0.02cm solid #000000" fo:padding="0.050cm"/>
    </style:style>
    <style:style style:name="P187_0_b4" style:parent-style-name="Standard" style:family="paragraph">
      <style:paragraph-properties fo:line-height="123%" fo:text-align="justify" fo:margin-left="0cm" fo:margin-right="0cm" fo:text-indent="0cm" fo:margin-top="0.176cm" fo:margin-bottom="0cm" fo:break-before="page" fo:background-color="transparent" fo:border="none" style:shadow="none" style:text-autospace="none" style:vertical-align="auto" style:snap-to-layout-grid="false">
        <style:tab-stops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</style:tab-stops>
      </style:paragraph-properties>
    </style:style>
    <style:style style:name="Table7" style:family="table">
      <style:table-properties style:width="16.900cm" table:align="left" fo:margin="0cm" style:shadow="none" style:may-break-between-rows="true" table:border-model="collapsing"/>
    </style:style>
    <style:style style:name="Table7.A" style:family="table-column">
      <style:table-column-properties style:column-width="16.900cm"/>
    </style:style>
    <style:style style:name="Table7.1" style:family="table-row">
      <style:table-row-properties style:min-row-height="21.31pt" fo:keep-together="auto"/>
    </style:style>
    <style:style style:name="Table7.A1" style:family="table-cell">
      <style:table-cell-properties style:vertical-align="middle" style:shadow="none" fo:border="0.02cm dotted #000000" fo:padding-top="0.050cm" fo:padding-bottom="0.050cm" fo:padding-left="0.180cm" fo:padding-right="0.180cm"/>
    </style:style>
    <style:style style:name="P188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</style:tab-stops>
      </style:paragraph-properties>
    </style:style>
    <style:style style:name="P189_0" style:parent-style-name="Standard" style:family="paragraph">
      <style:paragraph-properties fo:line-height="109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128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0_0" style:parent-style-name="Standard" style:family="paragraph">
      <style:paragraph-properties fo:line-height="109%" fo:text-align="justify" fo:margin-left="1.009cm" fo:margin-right="0cm" fo:text-indent="-1.009cm" fo:margin-top="0cm" fo:margin-bottom="0cm" fo:background-color="transparent" fo:border="none" style:shadow="none" style:text-autospace="none" style:vertical-align="auto" style:snap-to-layout-grid="true"/>
    </style:style>
    <style:style style:name="T12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4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3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1_0" style:parent-style-name="Standard" style:family="paragraph">
      <style:paragraph-properties fo:line-height="87%" fo:text-align="justify" fo:margin-left="1.111cm" fo:margin-right="0cm" fo:text-indent="-1.111cm" fo:margin-top="0cm" fo:margin-bottom="0cm" fo:background-color="transparent" fo:border="none" style:shadow="none" style:text-autospace="none" style:vertical-align="auto" style:snap-to-layout-grid="true"/>
    </style:style>
    <style:style style:name="T121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4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2_101" style:parent-style-name="n동글" style:family="paragraph">
      <style:paragraph-properties fo:line-height="109%" fo:text-align="justify" fo:margin-left="1.112cm" fo:margin-right="0cm" fo:text-indent="-1.112cm" fo:margin-top="0cm" fo:margin-bottom="0cm" fo:background-color="transparent" fo:border="none" style:shadow="none" style:text-autospace="none" style:vertical-align="auto" style:snap-to-layout-grid="false"/>
    </style:style>
    <style:style style:name="P193_101" style:parent-style-name="n동글" style:family="paragraph">
      <style:paragraph-properties fo:line-height="109%" fo:text-align="justify" fo:margin-left="1.029cm" fo:margin-right="0cm" fo:text-indent="-1.029cm" fo:margin-top="0cm" fo:margin-bottom="0cm" fo:background-color="transparent" fo:border="none" style:shadow="none" style:text-autospace="none" style:vertical-align="auto" style:snap-to-layout-grid="false"/>
    </style:style>
    <style:style style:name="T14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1.1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8" style:family="text">
      <style:text-properties fo:color="#000000" style:text-outline="false" style:text-line-through-style="none" style:text-position="super 58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8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194_0" style:parent-style-name="Standard" style:family="paragraph">
      <style:paragraph-properties fo:line-height="109%" fo:text-align="justify" fo:margin-left="0.996cm" fo:margin-right="0cm" fo:text-indent="-0.996cm" fo:margin-top="0cm" fo:margin-bottom="0cm" fo:background-color="transparent" fo:border="none" style:shadow="none" style:text-autospace="none" style:vertical-align="auto" style:snap-to-layout-grid="false"/>
    </style:style>
    <style:style style:name="P195_101" style:parent-style-name="n동글" style:family="paragraph">
      <style:paragraph-properties fo:line-height="87%" fo:text-align="justify" fo:margin-left="1.343cm" fo:margin-right="0cm" fo:text-indent="-1.343cm" fo:margin-top="0cm" fo:margin-bottom="0cm" fo:background-color="transparent" fo:border="none" style:shadow="none" style:text-autospace="none" style:vertical-align="auto" style:snap-to-layout-grid="true"/>
    </style:style>
    <style:style style:name="P196_0" style:parent-style-name="Standard" style:family="paragraph">
      <style:paragraph-properties fo:line-height="109%" fo:text-align="justify" fo:margin-left="1.151cm" fo:margin-right="0cm" fo:text-indent="-1.151cm" fo:margin-top="0cm" fo:margin-bottom="0cm" fo:background-color="transparent" fo:border="none" style:shadow="none" style:text-autospace="none" style:vertical-align="auto" style:snap-to-layout-grid="false"/>
    </style:style>
    <style:style style:name="T127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1.8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7_0" style:parent-style-name="Standard" style:family="paragraph">
      <style:paragraph-properties fo:line-height="109%" fo:text-align="justify" fo:margin-left="1.181cm" fo:margin-right="0cm" fo:text-indent="-1.181cm" fo:margin-top="0cm" fo:margin-bottom="0cm" fo:background-color="transparent" fo:border="none" style:shadow="none" style:text-autospace="none" style:vertical-align="auto" style:snap-to-layout-grid="false"/>
    </style:style>
    <style:style style:name="T9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198_0" style:parent-style-name="Standard" style:family="paragraph">
      <style:paragraph-properties fo:line-height="92%" fo:text-align="justify" fo:margin-left="1.143cm" fo:margin-right="0cm" fo:text-indent="-1.143cm" fo:margin-top="0cm" fo:margin-bottom="0cm" fo:background-color="transparent" fo:border="none" style:shadow="none" style:text-autospace="none" style:vertical-align="auto" style:snap-to-layout-grid="false"/>
    </style:style>
    <style:style style:name="P199_0" style:parent-style-name="Standard" style:family="paragraph">
      <style:paragraph-properties fo:line-height="10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200_0" style:parent-style-name="Standard" style:family="paragraph">
      <style:paragraph-properties fo:line-height="87%" fo:text-align="justify" fo:margin-left="1.100cm" fo:margin-right="0cm" fo:text-indent="-1.100cm" fo:margin-top="0cm" fo:margin-bottom="0cm" fo:background-color="transparent" fo:border="none" style:shadow="none" style:text-autospace="none" style:vertical-align="auto" style:snap-to-layout-grid="true"/>
    </style:style>
    <style:style style:name="T76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1_0" style:parent-style-name="Standard" style:family="paragraph">
      <style:paragraph-properties fo:line-height="109%" fo:text-align="justify" fo:margin-left="1.004cm" fo:margin-right="0cm" fo:text-indent="-1.004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able8" style:family="table">
      <style:table-properties style:width="16.847cm" table:align="left" fo:margin="0cm" style:shadow="none" style:may-break-between-rows="true" table:border-model="collapsing"/>
    </style:style>
    <style:style style:name="Table8.A" style:family="table-column">
      <style:table-column-properties style:column-width="2.351cm"/>
    </style:style>
    <style:style style:name="Table8.B" style:family="table-column">
      <style:table-column-properties style:column-width="9.693cm"/>
    </style:style>
    <style:style style:name="Table8.C" style:family="table-column">
      <style:table-column-properties style:column-width="4.803cm"/>
    </style:style>
    <style:style style:name="Table8.1" style:family="table-row">
      <style:table-row-properties style:min-row-height="16.65pt" fo:keep-together="auto"/>
    </style:style>
    <style:style style:name="Table8.A1" style:family="table-cell">
      <style:table-cell-properties style:vertical-align="middle" style:shadow="none" fo:background-color="#fff7cc" fo:border="0.012cm solid #000000" fo:padding-top="0.050cm" fo:padding-bottom="0.050cm" fo:padding-left="0.180cm" fo:padding-right="0.180cm"/>
    </style:style>
    <style:style style:name="Table8.B1" style:family="table-cell">
      <style:table-cell-properties style:vertical-align="middle" style:shadow="none" fo:background-color="#fff7cc" fo:border="0.012cm solid #000000" fo:padding-top="0.050cm" fo:padding-bottom="0.050cm" fo:padding-left="0.180cm" fo:padding-right="0.180cm"/>
    </style:style>
    <style:style style:name="Table8.C1" style:family="table-cell">
      <style:table-cell-properties style:vertical-align="middle" style:shadow="none" fo:background-color="#fff7cc" fo:border="0.012cm solid #000000" fo:padding-top="0.050cm" fo:padding-bottom="0.050cm" fo:padding-left="0.180cm" fo:padding-right="0.180cm"/>
    </style:style>
    <style:style style:name="Table8.2" style:family="table-row">
      <style:table-row-properties style:min-row-height="47.45pt" fo:keep-together="auto"/>
    </style:style>
    <style:style style:name="Table8.A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B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C2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3" style:family="table-row">
      <style:table-row-properties style:min-row-height="32.05pt" fo:keep-together="auto"/>
    </style:style>
    <style:style style:name="Table8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4" style:family="table-row">
      <style:table-row-properties style:min-row-height="47.45pt" fo:keep-together="auto"/>
    </style:style>
    <style:style style:name="Table8.A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8.C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142_0" style:parent-style-name="Standard" style:family="paragraph">
      <style:paragraph-properties fo:line-height="150%" fo:text-align="start" fo:margin-left="1.151cm" fo:margin-right="0cm" fo:text-indent="-1.151cm" fo:margin-top="0cm" fo:margin-bottom="0cm" fo:background-color="transparent" fo:border="none" style:shadow="none" style:text-autospace="none" style:vertical-align="auto" style:snap-to-layout-grid="false"/>
    </style:style>
    <style:style style:name="Table9" style:family="table">
      <style:table-properties style:width="6.620cm" table:align="left" fo:margin="0cm" style:shadow="none" style:may-break-between-rows="true" table:border-model="collapsing"/>
    </style:style>
    <style:style style:name="Table9.A" style:family="table-column">
      <style:table-column-properties style:column-width="0.798cm"/>
    </style:style>
    <style:style style:name="Table9.B" style:family="table-column">
      <style:table-column-properties style:column-width="0.299cm"/>
    </style:style>
    <style:style style:name="Table9.C" style:family="table-column">
      <style:table-column-properties style:column-width="5.323cm"/>
    </style:style>
    <style:style style:name="Table9.D" style:family="table-column">
      <style:table-column-properties style:column-width="0.199cm"/>
    </style:style>
    <style:style style:name="Table9.1" style:family="table-row">
      <style:table-row-properties style:min-row-height="8.65pt" fo:keep-together="auto"/>
    </style:style>
    <style:style style:name="Table9.A1" style:family="table-cell">
      <style:table-cell-properties style:vertical-align="middle" style:shadow="none" fo:background-color="#1c3d62" fo:border="0.02cm solid #000000" fo:padding="0.050cm"/>
    </style:style>
    <style:style style:name="Table9.B1" style:family="table-cell">
      <style:table-cell-properties style:vertical-align="middle" style:shadow="none" fo:background-color="#ffffff" fo:border-top="none" fo:border-bottom="none" fo:border-left="0.02cm solid #000000" fo:border-right="0.02cm solid #000000" fo:padding="0.050cm"/>
    </style:style>
    <style:style style:name="Table9.C1" style:family="table-cell">
      <style:table-cell-properties style:vertical-align="middle" style:shadow="none" fo:background-color="#ffffff" fo:border-top="0.02cm solid #000000" fo:border-bottom="0.02cm solid #000000" fo:border-left="0.02cm solid #000000" fo:border-right="none" fo:padding="0.050cm"/>
    </style:style>
    <style:style style:name="Table9.D1" style:family="table-cell">
      <style:table-cell-properties style:vertical-align="middle" style:shadow="none" fo:background-color="#ffffff" fo:border-top="none" fo:border-bottom="0.02cm solid #000000" fo:border-left="0.012cm solid #000000" fo:border-right="none" fo:padding="0.050cm"/>
    </style:style>
    <style:style style:name="Table9.2" style:family="table-row">
      <style:table-row-properties style:min-row-height="14.83pt" fo:keep-together="auto"/>
    </style:style>
    <style:style style:name="Table9.D2" style:family="table-cell">
      <style:table-cell-properties style:vertical-align="middle" style:shadow="none" fo:background-color="#ffffff" fo:border-top="0.02cm solid #000000" fo:border-bottom="0.02cm solid #000000" fo:border-left="none" fo:border-right="0.02cm solid #000000" fo:padding="0.050cm"/>
    </style:style>
    <style:style style:name="P131_0" style:parent-style-name="Standard" style:family="paragraph">
      <style:paragraph-properties fo:line-height="150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able10" style:family="table">
      <style:table-properties style:width="17.100cm" table:align="left" fo:margin="0cm" style:shadow="none" style:may-break-between-rows="true" table:border-model="collapsing"/>
    </style:style>
    <style:style style:name="Table10.A" style:family="table-column">
      <style:table-column-properties style:column-width="17.100cm"/>
    </style:style>
    <style:style style:name="Table10.1" style:family="table-row">
      <style:table-row-properties style:min-row-height="37.08pt" fo:keep-together="auto"/>
    </style:style>
    <style:style style:name="Table10.A1" style:family="table-cell">
      <style:table-cell-properties style:vertical-align="middle" style:shadow="none" fo:border="0.02cm dotted #000000" fo:padding-top="0.050cm" fo:padding-bottom="0.050cm" fo:padding-left="0.180cm" fo:padding-right="0.180cm"/>
    </style:style>
    <style:style style:name="T10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6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7" style:family="text">
      <style:text-properties fo:color="#ff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02_102" style:parent-style-name="n별표당구장" style:family="paragraph">
      <style:paragraph-properties fo:line-height="115%" fo:text-align="justify" fo:margin-left="0.265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able11" style:family="table">
      <style:table-properties style:width="16.998cm" table:align="left" fo:margin="0cm" style:shadow="none" style:may-break-between-rows="true" table:border-model="collapsing"/>
    </style:style>
    <style:style style:name="Table11.A" style:family="table-column">
      <style:table-column-properties style:column-width="16.998cm"/>
    </style:style>
    <style:style style:name="Table11.1" style:family="table-row">
      <style:table-row-properties style:min-row-height="231.02pt" fo:keep-together="auto"/>
    </style:style>
    <style:style style:name="Table11.A1" style:family="table-cell">
      <style:table-cell-properties style:vertical-align="middle" style:shadow="none" fo:background-color="#f2f2f2" fo:border="0.012cm dotted #000000" fo:padding-top="0.050cm" fo:padding-bottom="0.050cm" fo:padding-left="0.180cm" fo:padding-right="0.180cm"/>
    </style:style>
    <style:style style:name="Table13" style:family="table">
      <style:table-properties style:width="10.613cm" table:align="left" fo:margin="0cm" style:shadow="none" style:may-break-between-rows="true" table:border-model="collapsing"/>
    </style:style>
    <style:style style:name="Table13.A" style:family="table-column">
      <style:table-column-properties style:column-width="0.798cm"/>
    </style:style>
    <style:style style:name="Table13.B" style:family="table-column">
      <style:table-column-properties style:column-width="0.299cm"/>
    </style:style>
    <style:style style:name="Table13.C" style:family="table-column">
      <style:table-column-properties style:column-width="9.316cm"/>
    </style:style>
    <style:style style:name="Table13.D" style:family="table-column">
      <style:table-column-properties style:column-width="0.199cm"/>
    </style:style>
    <style:style style:name="Table13.1" style:family="table-row">
      <style:table-row-properties style:min-row-height="8.65pt" fo:keep-together="auto"/>
    </style:style>
    <style:style style:name="Table13.A1" style:family="table-cell">
      <style:table-cell-properties style:vertical-align="middle" style:shadow="none" fo:background-color="#1c3d62" fo:border="0.02cm solid #000000" fo:padding="0.050cm"/>
    </style:style>
    <style:style style:name="Table13.B1" style:family="table-cell">
      <style:table-cell-properties style:vertical-align="middle" style:shadow="none" fo:background-color="#ffffff" fo:border-top="none" fo:border-bottom="none" fo:border-left="0.02cm solid #000000" fo:border-right="0.02cm solid #000000" fo:padding="0.050cm"/>
    </style:style>
    <style:style style:name="Table13.C1" style:family="table-cell">
      <style:table-cell-properties style:vertical-align="middle" style:shadow="none" fo:background-color="#ffffff" fo:border-top="0.02cm solid #000000" fo:border-bottom="0.02cm solid #000000" fo:border-left="0.02cm solid #000000" fo:border-right="none" fo:padding="0.050cm"/>
    </style:style>
    <style:style style:name="Table13.D1" style:family="table-cell">
      <style:table-cell-properties style:vertical-align="middle" style:shadow="none" fo:background-color="#ffffff" fo:border-top="none" fo:border-bottom="0.02cm solid #000000" fo:border-left="0.012cm solid #000000" fo:border-right="none" fo:padding="0.050cm"/>
    </style:style>
    <style:style style:name="Table13.2" style:family="table-row">
      <style:table-row-properties style:min-row-height="14.83pt" fo:keep-together="auto"/>
    </style:style>
    <style:style style:name="Table13.D2" style:family="table-cell">
      <style:table-cell-properties style:vertical-align="middle" style:shadow="none" fo:background-color="#ffffff" fo:border-top="0.02cm solid #000000" fo:border-bottom="0.02cm solid #000000" fo:border-left="none" fo:border-right="0.02cm solid #000000" fo:padding="0.050cm"/>
    </style:style>
    <style:style style:name="P117_0_b4" style:parent-style-name="Standard" style:family="paragraph">
      <style:paragraph-properties fo:line-height="130%" fo:text-align="justify" fo:margin-left="0cm" fo:margin-right="0cm" fo:text-indent="0cm" fo:margin-top="0cm" fo:margin-bottom="0cm" fo:break-before="page" fo:background-color="transparent" fo:border="none" style:shadow="none" style:text-autospace="none" style:vertical-align="auto" style:snap-to-layout-grid="true"/>
    </style:style>
    <style:style style:name="Table14" style:family="table">
      <style:table-properties style:width="16.900cm" table:align="left" fo:margin="0cm" style:shadow="none" style:may-break-between-rows="true" table:border-model="collapsing"/>
    </style:style>
    <style:style style:name="Table14.A" style:family="table-column">
      <style:table-column-properties style:column-width="16.900cm"/>
    </style:style>
    <style:style style:name="Table14.1" style:family="table-row">
      <style:table-row-properties style:min-row-height="21.31pt" fo:keep-together="auto"/>
    </style:style>
    <style:style style:name="Table14.A1" style:family="table-cell">
      <style:table-cell-properties style:vertical-align="middle" style:shadow="none" fo:border="0.02cm dotted #000000" fo:padding-top="0.050cm" fo:padding-bottom="0.050cm" fo:padding-left="0.180cm" fo:padding-right="0.180cm"/>
    </style:style>
    <style:style style:name="P203_0" style:parent-style-name="Standard" style:family="paragraph">
      <style:paragraph-properties fo:line-height="131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2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8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04_0" style:parent-style-name="Standard" style:family="paragraph">
      <style:paragraph-properties fo:line-height="131%" fo:text-align="justify" fo:margin-left="1.446cm" fo:margin-right="0cm" fo:text-indent="-1.446cm" fo:margin-top="0cm" fo:margin-bottom="0cm" fo:background-color="transparent" fo:border="none" style:shadow="none" style:text-autospace="none" style:vertical-align="auto" style:snap-to-layout-grid="true"/>
    </style:style>
    <style:style style:name="P205_0" style:parent-style-name="Standard" style:family="paragraph">
      <style:paragraph-properties fo:line-height="131%" fo:text-align="justify" fo:margin-left="0.991cm" fo:margin-right="0cm" fo:text-indent="-0.991cm" fo:margin-top="0cm" fo:margin-bottom="0cm" fo:background-color="transparent" fo:border="none" style:shadow="none" style:text-autospace="none" style:vertical-align="auto" style:snap-to-layout-grid="true"/>
    </style:style>
    <style:style style:name="P206_0" style:parent-style-name="Standard" style:family="paragraph">
      <style:paragraph-properties fo:line-height="131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/>
    </style:style>
    <style:style style:name="P207_0" style:parent-style-name="Standard" style:family="paragraph">
      <style:paragraph-properties fo:line-height="104%" fo:text-align="justify" fo:margin-left="1.446cm" fo:margin-right="0cm" fo:text-indent="-1.446cm" fo:margin-top="0cm" fo:margin-bottom="0cm" fo:background-color="transparent" fo:border="none" style:shadow="none" style:text-autospace="none" style:vertical-align="auto" style:snap-to-layout-grid="false"/>
    </style:style>
    <style:style style:name="P208_0" style:parent-style-name="Standard" style:family="paragraph">
      <style:paragraph-properties fo:line-height="131%" fo:text-align="justify" fo:margin-left="1.614cm" fo:margin-right="0cm" fo:text-indent="-1.614cm" fo:margin-top="0cm" fo:margin-bottom="0cm" fo:background-color="transparent" fo:border="none" style:shadow="none" style:text-autospace="none" style:vertical-align="auto" style:snap-to-layout-grid="true"/>
    </style:style>
    <style:style style:name="P209_0" style:parent-style-name="Standard" style:family="paragraph">
      <style:paragraph-properties fo:line-height="131%" fo:text-align="justify" fo:margin-left="1.649cm" fo:margin-right="0cm" fo:text-indent="-1.649cm" fo:margin-top="0cm" fo:margin-bottom="0cm" fo:background-color="transparent" fo:border="none" style:shadow="none" style:text-autospace="none" style:vertical-align="auto" style:snap-to-layout-grid="true"/>
    </style:style>
    <style:style style:name="P210_0" style:parent-style-name="Standard" style:family="paragraph">
      <style:paragraph-properties fo:line-height="131%" fo:text-align="justify" fo:margin-left="1.650cm" fo:margin-right="0cm" fo:text-indent="-1.650cm" fo:margin-top="0cm" fo:margin-bottom="0cm" fo:background-color="transparent" fo:border="none" style:shadow="none" style:text-autospace="none" style:vertical-align="auto" style:snap-to-layout-grid="true"/>
    </style:style>
    <style:style style:name="Table15" style:family="table">
      <style:table-properties style:width="8.117cm" table:align="left" fo:margin="0cm" style:shadow="none" style:may-break-between-rows="true" table:border-model="collapsing"/>
    </style:style>
    <style:style style:name="Table15.A" style:family="table-column">
      <style:table-column-properties style:column-width="0.798cm"/>
    </style:style>
    <style:style style:name="Table15.B" style:family="table-column">
      <style:table-column-properties style:column-width="0.299cm"/>
    </style:style>
    <style:style style:name="Table15.C" style:family="table-column">
      <style:table-column-properties style:column-width="6.821cm"/>
    </style:style>
    <style:style style:name="Table15.D" style:family="table-column">
      <style:table-column-properties style:column-width="0.199cm"/>
    </style:style>
    <style:style style:name="Table15.1" style:family="table-row">
      <style:table-row-properties style:min-row-height="8.65pt" fo:keep-together="auto"/>
    </style:style>
    <style:style style:name="Table15.A1" style:family="table-cell">
      <style:table-cell-properties style:vertical-align="middle" style:shadow="none" fo:background-color="#1c3d62" fo:border="0.02cm solid #000000" fo:padding="0.050cm"/>
    </style:style>
    <style:style style:name="Table15.B1" style:family="table-cell">
      <style:table-cell-properties style:vertical-align="middle" style:shadow="none" fo:background-color="#ffffff" fo:border-top="none" fo:border-bottom="none" fo:border-left="0.02cm solid #000000" fo:border-right="0.02cm solid #000000" fo:padding="0.050cm"/>
    </style:style>
    <style:style style:name="Table15.C1" style:family="table-cell">
      <style:table-cell-properties style:vertical-align="middle" style:shadow="none" fo:background-color="#ffffff" fo:border-top="0.02cm solid #000000" fo:border-bottom="0.02cm solid #000000" fo:border-left="0.02cm solid #000000" fo:border-right="none" fo:padding="0.050cm"/>
    </style:style>
    <style:style style:name="Table15.D1" style:family="table-cell">
      <style:table-cell-properties style:vertical-align="middle" style:shadow="none" fo:background-color="#ffffff" fo:border-top="none" fo:border-bottom="0.02cm solid #000000" fo:border-left="0.012cm solid #000000" fo:border-right="none" fo:padding="0.050cm"/>
    </style:style>
    <style:style style:name="Table15.2" style:family="table-row">
      <style:table-row-properties style:min-row-height="14.83pt" fo:keep-together="auto"/>
    </style:style>
    <style:style style:name="Table15.D2" style:family="table-cell">
      <style:table-cell-properties style:vertical-align="middle" style:shadow="none" fo:background-color="#ffffff" fo:border-top="0.02cm solid #000000" fo:border-bottom="0.02cm solid #000000" fo:border-left="none" fo:border-right="0.02cm solid #000000" fo:padding="0.050cm"/>
    </style:style>
    <style:style style:name="P211_0_b4" style:parent-style-name="Standard" style:family="paragraph">
      <style:paragraph-properties fo:line-height="131%" fo:text-align="justify" fo:margin-left="0cm" fo:margin-right="0cm" fo:text-indent="0cm" fo:margin-top="0.353cm" fo:margin-bottom="0cm" fo:break-before="page" fo:background-color="transparent" fo:border="none" style:shadow="none" style:text-autospace="none" style:vertical-align="auto" style:snap-to-layout-grid="false">
        <style:tab-stops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</style:tab-stops>
      </style:paragraph-properties>
    </style:style>
    <style:style style:name="P212_0" style:parent-style-name="Standard" style:family="paragraph">
      <style:paragraph-properties fo:line-height="124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60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2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61" style:family="text">
      <style:text-properties fo:color="#0000ff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2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59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-0.2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3_0" style:parent-style-name="Standard" style:family="paragraph">
      <style:paragraph-properties fo:line-height="124%" fo:text-align="justify" fo:margin-left="0.995cm" fo:margin-right="0cm" fo:text-indent="-0.995cm" fo:margin-top="0cm" fo:margin-bottom="0cm" fo:background-color="transparent" fo:border="none" style:shadow="none" style:text-autospace="none" style:vertical-align="auto" style:snap-to-layout-grid="true"/>
    </style:style>
    <style:style style:name="T22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6" style:family="table">
      <style:table-properties style:width="16.470cm" table:align="left" fo:margin="0cm" style:shadow="none" style:may-break-between-rows="true" table:border-model="collapsing"/>
    </style:style>
    <style:style style:name="Table16.A" style:family="table-column">
      <style:table-column-properties style:column-width="3.544cm"/>
    </style:style>
    <style:style style:name="Table16.B" style:family="table-column">
      <style:table-column-properties style:column-width="3.444cm"/>
    </style:style>
    <style:style style:name="Table16.C" style:family="table-column">
      <style:table-column-properties style:column-width="0.698cm"/>
    </style:style>
    <style:style style:name="Table16.D" style:family="table-column">
      <style:table-column-properties style:column-width="2.795cm"/>
    </style:style>
    <style:style style:name="Table16.E" style:family="table-column">
      <style:table-column-properties style:column-width="0.698cm"/>
    </style:style>
    <style:style style:name="Table16.F" style:family="table-column">
      <style:table-column-properties style:column-width="2.695cm"/>
    </style:style>
    <style:style style:name="Table16.G" style:family="table-column">
      <style:table-column-properties style:column-width="0.698cm"/>
    </style:style>
    <style:style style:name="Table16.H" style:family="table-column">
      <style:table-column-properties style:column-width="1.897cm"/>
    </style:style>
    <style:style style:name="Table16.1" style:family="table-row">
      <style:table-row-properties style:min-row-height="19.95pt" fo:keep-together="auto"/>
    </style:style>
    <style:style style:name="Table16.A1" style:family="table-cell">
      <style:table-cell-properties style:vertical-align="middle" style:shadow="none" fo:background-color="#d2ebee" fo:border-top="0.012cm solid #000000" fo:border-bottom="0.012cm dotted #000000" fo:border-left="0.012cm solid #000000" fo:border-right="0.012cm solid #000000" fo:padding="0.050cm"/>
    </style:style>
    <style:style style:name="Table16.C1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16.D1" style:family="table-cell">
      <style:table-cell-properties style:vertical-align="middle" style:shadow="none" fo:background-color="#d2ebee" fo:border-top="0.012cm solid #000000" fo:border-bottom="0.012cm dotted #000000" fo:border-left="0.012cm solid #000000" fo:border-right="0.012cm solid #000000" fo:padding="0.050cm"/>
    </style:style>
    <style:style style:name="Table16.G1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16.H1" style:family="table-cell">
      <style:table-cell-properties style:vertical-align="middle" style:shadow="none" fo:border="0.012cm solid #000000" fo:padding="0.050cm"/>
    </style:style>
    <style:style style:name="Table16.2" style:family="table-row">
      <style:table-row-properties style:min-row-height="83.00pt" fo:keep-together="auto"/>
    </style:style>
    <style:style style:name="Table16.A2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50cm"/>
    </style:style>
    <style:style style:name="Table16.B2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50cm"/>
    </style:style>
    <style:style style:name="Table16.D2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50cm"/>
    </style:style>
    <style:style style:name="Table16.E2" style:family="table-cell">
      <style:table-cell-properties style:vertical-align="middle" style:shadow="none" fo:border-top="0.012cm dotted #000000" fo:border-bottom="none" fo:border-left="0.012cm solid #000000" fo:border-right="0.012cm solid #000000" fo:padding="0.050cm"/>
    </style:style>
    <style:style style:name="Table16.F2" style:family="table-cell">
      <style:table-cell-properties style:vertical-align="middle" style:shadow="none" fo:border-top="0.012cm dotted #000000" fo:border-bottom="0.012cm dotted #000000" fo:border-left="0.012cm solid #000000" fo:border-right="0.012cm solid #000000" fo:padding="0.050cm"/>
    </style:style>
    <style:style style:name="Table16.3" style:family="table-row">
      <style:table-row-properties style:min-row-height="19.92pt" fo:keep-together="auto"/>
    </style:style>
    <style:style style:name="Table16.A3" style:family="table-cell">
      <style:table-cell-properties style:vertical-align="middle" style:shadow="none" fo:background-color="#f1f1f1" fo:border-top="0.012cm dotted #000000" fo:border-bottom="0.012cm solid #000000" fo:border-left="0.012cm solid #000000" fo:border-right="0.012cm solid #000000" fo:padding="0.050cm"/>
    </style:style>
    <style:style style:name="Table16.B3" style:family="table-cell">
      <style:table-cell-properties style:vertical-align="middle" style:shadow="none" fo:background-color="#f1f1f1" fo:border-top="0.012cm dotted #000000" fo:border-bottom="0.012cm solid #000000" fo:border-left="0.012cm solid #000000" fo:border-right="0.012cm solid #000000" fo:padding="0.050cm"/>
    </style:style>
    <style:style style:name="Table16.C3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16.D3" style:family="table-cell">
      <style:table-cell-properties style:vertical-align="middle" style:shadow="none" fo:background-color="#f1f1f1" fo:border-top="0.012cm dotted #000000" fo:border-bottom="0.012cm solid #000000" fo:border-left="0.012cm solid #000000" fo:border-right="0.012cm solid #000000" fo:padding="0.050cm"/>
    </style:style>
    <style:style style:name="Table16.E3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16.F3" style:family="table-cell">
      <style:table-cell-properties style:vertical-align="middle" style:shadow="none" fo:background-color="#f1f1f1" fo:border-top="0.012cm dotted #000000" fo:border-bottom="0.012cm solid #000000" fo:border-left="0.012cm solid #000000" fo:border-right="0.012cm solid #000000" fo:padding="0.050cm"/>
    </style:style>
    <style:style style:name="Table16.G3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P75_0" style:parent-style-name="Standard" style:family="paragraph">
      <style:paragraph-properties fo:line-height="17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2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4_0" style:parent-style-name="Standard" style:family="paragraph">
      <style:paragraph-properties fo:line-height="9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able17" style:family="table">
      <style:table-properties style:width="16.900cm" table:align="left" fo:margin="0cm" style:shadow="none" style:may-break-between-rows="true" table:border-model="collapsing"/>
    </style:style>
    <style:style style:name="Table17.A" style:family="table-column">
      <style:table-column-properties style:column-width="16.900cm"/>
    </style:style>
    <style:style style:name="Table17.1" style:family="table-row">
      <style:table-row-properties style:min-row-height="192.49pt" fo:keep-together="auto"/>
    </style:style>
    <style:style style:name="Table17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P215_0" style:parent-style-name="Standard" style:family="paragraph">
      <style:paragraph-properties fo:line-height="131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able18" style:family="table">
      <style:table-properties style:width="16.900cm" table:align="left" fo:margin="0cm" style:shadow="none" style:may-break-between-rows="true" table:border-model="collapsing"/>
    </style:style>
    <style:style style:name="Table18.A" style:family="table-column">
      <style:table-column-properties style:column-width="16.900cm"/>
    </style:style>
    <style:style style:name="Table18.1" style:family="table-row">
      <style:table-row-properties style:min-row-height="70.88pt" fo:keep-together="auto"/>
    </style:style>
    <style:style style:name="Table18.A1" style:family="table-cell">
      <style:table-cell-properties style:vertical-align="middle" style:shadow="none" fo:border="0.012cm dotted #000000" fo:padding-top="0.050cm" fo:padding-bottom="0.050cm" fo:padding-left="0.180cm" fo:padding-right="0.180cm"/>
    </style:style>
    <style:style style:name="P212_0_b4" style:parent-style-name="Standard" style:family="paragraph">
      <style:paragraph-properties fo:line-height="124%" fo:text-align="justify" fo:margin-left="0cm" fo:margin-right="0cm" fo:text-indent="0cm" fo:margin-top="0.176cm" fo:margin-bottom="0cm" fo:break-before="page" fo:background-color="transparent" fo:border="none" style:shadow="none" style:text-autospace="none" style:vertical-align="auto" style:snap-to-layout-grid="tru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able19" style:family="table">
      <style:table-properties style:width="16.907cm" table:align="left" fo:margin="0cm" style:shadow="none" style:may-break-between-rows="true" table:border-model="collapsing"/>
    </style:style>
    <style:style style:name="Table19.A" style:family="table-column">
      <style:table-column-properties style:column-width="16.907cm"/>
    </style:style>
    <style:style style:name="Table19.1" style:family="table-row">
      <style:table-row-properties style:min-row-height="20.48pt" fo:keep-together="auto"/>
    </style:style>
    <style:style style:name="Table19.A1" style:family="table-cell">
      <style:table-cell-properties style:vertical-align="middle" style:shadow="none" fo:background-color="#d8d8d8" fo:border="0.012cm solid #000000" fo:padding="0.050cm"/>
    </style:style>
    <style:style style:name="Table19.2" style:family="table-row">
      <style:table-row-properties style:min-row-height="37.71pt" fo:keep-together="auto"/>
    </style:style>
    <style:style style:name="Table19.A2" style:family="table-cell">
      <style:table-cell-properties style:vertical-align="middle" style:shadow="none" fo:border="0.012cm solid #000000" fo:padding="0.050cm"/>
    </style:style>
    <style:style style:name="P73_0" style:parent-style-name="Standard" style:family="paragraph">
      <style:paragraph-properties fo:line-height="17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able20" style:family="table">
      <style:table-properties style:width="4.324cm" table:align="left" fo:margin="0cm" style:shadow="none" style:may-break-between-rows="true" table:border-model="collapsing"/>
    </style:style>
    <style:style style:name="Table20.A" style:family="table-column">
      <style:table-column-properties style:column-width="0.798cm"/>
    </style:style>
    <style:style style:name="Table20.B" style:family="table-column">
      <style:table-column-properties style:column-width="0.299cm"/>
    </style:style>
    <style:style style:name="Table20.C" style:family="table-column">
      <style:table-column-properties style:column-width="3.027cm"/>
    </style:style>
    <style:style style:name="Table20.D" style:family="table-column">
      <style:table-column-properties style:column-width="0.199cm"/>
    </style:style>
    <style:style style:name="Table20.1" style:family="table-row">
      <style:table-row-properties style:min-row-height="8.65pt" fo:keep-together="auto"/>
    </style:style>
    <style:style style:name="Table20.A1" style:family="table-cell">
      <style:table-cell-properties style:vertical-align="middle" style:shadow="none" fo:background-color="#1c3d62" fo:border="0.02cm solid #000000" fo:padding="0.050cm"/>
    </style:style>
    <style:style style:name="Table20.B1" style:family="table-cell">
      <style:table-cell-properties style:vertical-align="middle" style:shadow="none" fo:background-color="#ffffff" fo:border-top="none" fo:border-bottom="none" fo:border-left="0.02cm solid #000000" fo:border-right="0.02cm solid #000000" fo:padding="0.050cm"/>
    </style:style>
    <style:style style:name="Table20.C1" style:family="table-cell">
      <style:table-cell-properties style:vertical-align="middle" style:shadow="none" fo:background-color="#ffffff" fo:border-top="0.02cm solid #000000" fo:border-bottom="0.02cm solid #000000" fo:border-left="0.02cm solid #000000" fo:border-right="none" fo:padding="0.050cm"/>
    </style:style>
    <style:style style:name="Table20.D1" style:family="table-cell">
      <style:table-cell-properties style:vertical-align="middle" style:shadow="none" fo:background-color="#ffffff" fo:border-top="none" fo:border-bottom="0.02cm solid #000000" fo:border-left="0.012cm solid #000000" fo:border-right="none" fo:padding="0.050cm"/>
    </style:style>
    <style:style style:name="Table20.2" style:family="table-row">
      <style:table-row-properties style:min-row-height="14.83pt" fo:keep-together="auto"/>
    </style:style>
    <style:style style:name="Table20.D2" style:family="table-cell">
      <style:table-cell-properties style:vertical-align="middle" style:shadow="none" fo:background-color="#ffffff" fo:border-top="0.02cm solid #000000" fo:border-bottom="0.02cm solid #000000" fo:border-left="none" fo:border-right="0.02cm solid #000000" fo:padding="0.050cm"/>
    </style:style>
    <style:style style:name="T130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able21" style:family="table">
      <style:table-properties style:width="16.021cm" table:align="left" fo:margin="0cm" style:shadow="none" style:may-break-between-rows="true" table:border-model="collapsing"/>
    </style:style>
    <style:style style:name="Table21.A" style:family="table-column">
      <style:table-column-properties style:column-width="4.061cm"/>
    </style:style>
    <style:style style:name="Table21.B" style:family="table-column">
      <style:table-column-properties style:column-width="0.604cm"/>
    </style:style>
    <style:style style:name="Table21.C" style:family="table-column">
      <style:table-column-properties style:column-width="2.716cm"/>
    </style:style>
    <style:style style:name="Table21.D" style:family="table-column">
      <style:table-column-properties style:column-width="2.716cm"/>
    </style:style>
    <style:style style:name="Table21.E" style:family="table-column">
      <style:table-column-properties style:column-width="0.704cm"/>
    </style:style>
    <style:style style:name="Table21.F" style:family="table-column">
      <style:table-column-properties style:column-width="5.218cm"/>
    </style:style>
    <style:style style:name="Table21.1" style:family="table-row">
      <style:table-row-properties style:min-row-height="18.48pt" fo:keep-together="auto"/>
    </style:style>
    <style:style style:name="Table21.A1" style:family="table-cell">
      <style:table-cell-properties style:vertical-align="middle" style:shadow="none" fo:background-color="#d8d8d8" fo:border="0.012cm solid #000000" fo:padding="0.050cm"/>
    </style:style>
    <style:style style:name="Table21.B1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21.C1" style:family="table-cell">
      <style:table-cell-properties style:vertical-align="middle" style:shadow="none" fo:background-color="#d8d8d8" fo:border="0.012cm solid #000000" fo:padding="0.050cm"/>
    </style:style>
    <style:style style:name="Table21.E1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21.F1" style:family="table-cell">
      <style:table-cell-properties style:vertical-align="middle" style:shadow="none" fo:background-color="#d8d8d8" fo:border="0.012cm solid #000000" fo:padding="0.050cm"/>
    </style:style>
    <style:style style:name="Table21.2" style:family="table-row">
      <style:table-row-properties style:min-row-height="38.27pt" fo:keep-together="auto"/>
    </style:style>
    <style:style style:name="Table21.A2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="0.050cm"/>
    </style:style>
    <style:style style:name="Table21.B2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21.C2" style:family="table-cell">
      <style:table-cell-properties style:vertical-align="middle" style:shadow="none" fo:border-top="0.012cm solid #000000" fo:border-bottom="0.012cm dotted #000000" fo:border-left="0.012cm solid #000000" fo:border-right="0.012cm dotted #000000" fo:padding="0.050cm"/>
    </style:style>
    <style:style style:name="Table21.D2" style:family="table-cell">
      <style:table-cell-properties style:vertical-align="middle" style:shadow="none" fo:border-top="0.012cm solid #000000" fo:border-bottom="0.012cm dotted #000000" fo:border-left="0.012cm dotted #000000" fo:border-right="0.012cm solid #000000" fo:padding="0.050cm"/>
    </style:style>
    <style:style style:name="Table21.E2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21.F2" style:family="table-cell">
      <style:table-cell-properties style:vertical-align="middle" style:shadow="none" fo:border-top="0.012cm solid #000000" fo:border-bottom="0.012cm dotted #000000" fo:border-left="0.012cm solid #000000" fo:border-right="0.012cm solid #000000" fo:padding="0.050cm"/>
    </style:style>
    <style:style style:name="Table21.3" style:family="table-row">
      <style:table-row-properties style:min-row-height="21.31pt" fo:keep-together="auto"/>
    </style:style>
    <style:style style:name="Table21.A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50cm"/>
    </style:style>
    <style:style style:name="Table21.B3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21.C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50cm"/>
    </style:style>
    <style:style style:name="Table21.E3" style:family="table-cell">
      <style:table-cell-properties style:vertical-align="middle" style:shadow="none" fo:border-top="none" fo:border-bottom="none" fo:border-left="0.012cm solid #000000" fo:border-right="0.012cm solid #000000" fo:padding="0.050cm"/>
    </style:style>
    <style:style style:name="Table21.F3" style:family="table-cell">
      <style:table-cell-properties style:vertical-align="middle" style:shadow="none" fo:border-top="0.012cm dotted #000000" fo:border-bottom="0.012cm solid #000000" fo:border-left="0.012cm solid #000000" fo:border-right="0.012cm solid #000000" fo:padding="0.050cm"/>
    </style:style>
    <style:style style:name="P216_0" style:parent-style-name="Standard" style:family="paragraph">
      <style:paragraph-properties fo:line-height="113%" fo:text-align="center" fo:margin-left="1.085cm" fo:margin-right="0cm" fo:text-indent="-1.085cm" fo:margin-top="0cm" fo:margin-bottom="0cm" fo:background-color="transparent" fo:border="none" style:shadow="none" style:text-autospace="none" style:vertical-align="auto" style:snap-to-layout-grid="false"/>
    </style:style>
    <style:style style:name="T70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8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-0.1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7_0" style:parent-style-name="Standard" style:family="paragraph">
      <style:paragraph-properties fo:line-height="115%" fo:text-align="justify" fo:margin-left="0.768cm" fo:margin-right="0cm" fo:text-indent="-0.768cm" fo:margin-top="0cm" fo:margin-bottom="0cm" fo:background-color="transparent" fo:border="none" style:shadow="none" style:text-autospace="none" style:vertical-align="auto" style:snap-to-layout-grid="false"/>
    </style:style>
    <style:style style:name="T150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-1.21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18_0" style:parent-style-name="Standard" style:family="paragraph">
      <style:paragraph-properties fo:line-height="115%" fo:text-align="justify" fo:margin-left="0.768cm" fo:margin-right="0cm" fo:text-indent="-0.768cm" fo:margin-top="0cm" fo:margin-bottom="0cm" fo:background-color="transparent" fo:border="none" style:shadow="none" style:text-autospace="none" style:vertical-align="auto" style:snap-to-layout-grid="false"/>
    </style:style>
    <style:style style:name="T151" style:family="text">
      <style:text-properties fo:color="#000000" style:text-outline="false" style:text-line-through-style="none" style:text-position="0% 100%" style:font-name="HCI Poppy" style:font-name-asian="휴먼명조" style:font-name-complex="한양신명조" fo:font-family="HCI Poppy" style:font-family-asian="휴먼명조" style:font-family-complex="한양신명조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74_0" style:parent-style-name="Standard" style:family="paragraph">
      <style:paragraph-properties fo:line-height="170%" fo:text-align="justify" fo:margin-left="0.995cm" fo:margin-right="0cm" fo:text-indent="-0.995cm" fo:margin-top="0cm" fo:margin-bottom="0cm" fo:background-color="transparent" fo:border="none" style:shadow="none" style:text-autospace="none" style:vertical-align="auto" style:snap-to-layout-grid="true"/>
    </style:style>
    <style:style style:name="Table22" style:family="table">
      <style:table-properties style:width="16.000cm" table:align="left" fo:margin="0cm" style:shadow="none" style:may-break-between-rows="true" table:border-model="collapsing"/>
    </style:style>
    <style:style style:name="Table22.A" style:family="table-column">
      <style:table-column-properties style:column-width="4.668cm"/>
    </style:style>
    <style:style style:name="Table22.B" style:family="table-column">
      <style:table-column-properties style:column-width="9.959cm"/>
    </style:style>
    <style:style style:name="Table22.C" style:family="table-column">
      <style:table-column-properties style:column-width="1.373cm"/>
    </style:style>
    <style:style style:name="Table22.1" style:family="table-row">
      <style:table-row-properties style:min-row-height="21.31pt" fo:keep-together="auto"/>
    </style:style>
    <style:style style:name="Table22.A1" style:family="table-cell">
      <style:table-cell-properties style:vertical-align="middle" style:shadow="none" fo:background-color="#d2ebee" fo:border="0.012cm solid #000000" fo:padding="0.050cm"/>
    </style:style>
    <style:style style:name="Table22.B1" style:family="table-cell">
      <style:table-cell-properties style:vertical-align="middle" style:shadow="none" fo:background-color="#d2ebee" fo:border="0.012cm solid #000000" fo:padding="0.050cm"/>
    </style:style>
    <style:style style:name="Table22.C1" style:family="table-cell">
      <style:table-cell-properties style:vertical-align="middle" style:shadow="none" fo:background-color="#d2ebee" fo:border="0.012cm solid #000000" fo:padding="0.050cm"/>
    </style:style>
    <style:style style:name="Table22.2" style:family="table-row">
      <style:table-row-properties style:min-row-height="45.31pt" fo:keep-together="auto"/>
    </style:style>
    <style:style style:name="Table22.A2" style:family="table-cell">
      <style:table-cell-properties style:vertical-align="middle" style:shadow="none" fo:border="0.012cm solid #000000" fo:padding="0.050cm"/>
    </style:style>
    <style:style style:name="Table22.B2" style:family="table-cell">
      <style:table-cell-properties style:vertical-align="middle" style:shadow="none" fo:border="0.012cm solid #000000" fo:padding="0.050cm"/>
    </style:style>
    <style:style style:name="Table22.C2" style:family="table-cell">
      <style:table-cell-properties style:vertical-align="middle" style:shadow="none" fo:border="0.012cm solid #000000" fo:padding="0.050cm"/>
    </style:style>
    <style:style style:name="Table22.3" style:family="table-row">
      <style:table-row-properties style:min-row-height="45.31pt" fo:keep-together="auto"/>
    </style:style>
    <style:style style:name="Table22.A3" style:family="table-cell">
      <style:table-cell-properties style:vertical-align="middle" style:shadow="none" fo:border="0.012cm solid #000000" fo:padding="0.050cm"/>
    </style:style>
    <style:style style:name="Table22.B3" style:family="table-cell">
      <style:table-cell-properties style:vertical-align="middle" style:shadow="none" fo:border="0.012cm solid #000000" fo:padding="0.050cm"/>
    </style:style>
    <style:style style:name="Table22.C3" style:family="table-cell">
      <style:table-cell-properties style:vertical-align="middle" style:shadow="none" fo:border="0.012cm solid #000000" fo:padding="0.050cm"/>
    </style:style>
    <style:style style:name="Table22.4" style:family="table-row">
      <style:table-row-properties style:min-row-height="45.31pt" fo:keep-together="auto"/>
    </style:style>
    <style:style style:name="Table22.A4" style:family="table-cell">
      <style:table-cell-properties style:vertical-align="middle" style:shadow="none" fo:border="0.012cm solid #000000" fo:padding="0.050cm"/>
    </style:style>
    <style:style style:name="Table22.B4" style:family="table-cell">
      <style:table-cell-properties style:vertical-align="middle" style:shadow="none" fo:border="0.012cm solid #000000" fo:padding="0.050cm"/>
    </style:style>
    <style:style style:name="Table22.C4" style:family="table-cell">
      <style:table-cell-properties style:vertical-align="middle" style:shadow="none" fo:border="0.012cm solid #000000" fo:padding="0.050cm"/>
    </style:style>
    <style:style style:name="Table22.5" style:family="table-row">
      <style:table-row-properties style:min-row-height="45.31pt" fo:keep-together="auto"/>
    </style:style>
    <style:style style:name="Table22.A5" style:family="table-cell">
      <style:table-cell-properties style:vertical-align="middle" style:shadow="none" fo:border="0.012cm solid #000000" fo:padding="0.050cm"/>
    </style:style>
    <style:style style:name="Table22.B5" style:family="table-cell">
      <style:table-cell-properties style:vertical-align="middle" style:shadow="none" fo:border="0.012cm solid #000000" fo:padding="0.050cm"/>
    </style:style>
    <style:style style:name="Table22.C5" style:family="table-cell">
      <style:table-cell-properties style:vertical-align="middle" style:shadow="none" fo:border="0.012cm solid #000000" fo:padding="0.050cm"/>
    </style:style>
    <style:style style:name="Table22.6" style:family="table-row">
      <style:table-row-properties style:min-row-height="33.31pt" fo:keep-together="auto"/>
    </style:style>
    <style:style style:name="Table22.A6" style:family="table-cell">
      <style:table-cell-properties style:vertical-align="middle" style:shadow="none" fo:border="0.012cm solid #000000" fo:padding="0.050cm"/>
    </style:style>
    <style:style style:name="Table22.B6" style:family="table-cell">
      <style:table-cell-properties style:vertical-align="middle" style:shadow="none" fo:border="0.012cm solid #000000" fo:padding="0.050cm"/>
    </style:style>
    <style:style style:name="Table22.C6" style:family="table-cell">
      <style:table-cell-properties style:vertical-align="middle" style:shadow="none" fo:border="0.012cm solid #000000" fo:padding="0.050cm"/>
    </style:style>
    <style:style style:name="P164_0" style:parent-style-name="Standard" style:family="paragraph">
      <style:paragraph-properties fo:line-height="170%" fo:text-align="center" fo:margin-left="0.995cm" fo:margin-right="0cm" fo:text-indent="-0.995cm" fo:margin-top="0cm" fo:margin-bottom="0cm" fo:background-color="transparent" fo:border="none" style:shadow="none" style:text-autospace="none" style:vertical-align="auto" style:snap-to-layout-grid="true"/>
    </style:style>
    <style:style style:name="Table23" style:family="table">
      <style:table-properties style:width="4.324cm" table:align="left" fo:margin="0cm" style:shadow="none" style:may-break-between-rows="true" table:border-model="collapsing"/>
    </style:style>
    <style:style style:name="Table23.A" style:family="table-column">
      <style:table-column-properties style:column-width="0.798cm"/>
    </style:style>
    <style:style style:name="Table23.B" style:family="table-column">
      <style:table-column-properties style:column-width="0.299cm"/>
    </style:style>
    <style:style style:name="Table23.C" style:family="table-column">
      <style:table-column-properties style:column-width="3.027cm"/>
    </style:style>
    <style:style style:name="Table23.D" style:family="table-column">
      <style:table-column-properties style:column-width="0.199cm"/>
    </style:style>
    <style:style style:name="Table23.1" style:family="table-row">
      <style:table-row-properties style:min-row-height="8.65pt" fo:keep-together="auto"/>
    </style:style>
    <style:style style:name="Table23.A1" style:family="table-cell">
      <style:table-cell-properties style:vertical-align="middle" style:shadow="none" fo:background-color="#1c3d62" fo:border="0.02cm solid #000000" fo:padding="0.050cm"/>
    </style:style>
    <style:style style:name="Table23.B1" style:family="table-cell">
      <style:table-cell-properties style:vertical-align="middle" style:shadow="none" fo:background-color="#ffffff" fo:border-top="none" fo:border-bottom="none" fo:border-left="0.02cm solid #000000" fo:border-right="0.02cm solid #000000" fo:padding="0.050cm"/>
    </style:style>
    <style:style style:name="Table23.C1" style:family="table-cell">
      <style:table-cell-properties style:vertical-align="middle" style:shadow="none" fo:background-color="#ffffff" fo:border-top="0.02cm solid #000000" fo:border-bottom="0.02cm solid #000000" fo:border-left="0.02cm solid #000000" fo:border-right="none" fo:padding="0.050cm"/>
    </style:style>
    <style:style style:name="Table23.D1" style:family="table-cell">
      <style:table-cell-properties style:vertical-align="middle" style:shadow="none" fo:background-color="#ffffff" fo:border-top="none" fo:border-bottom="0.02cm solid #000000" fo:border-left="0.012cm solid #000000" fo:border-right="none" fo:padding="0.050cm"/>
    </style:style>
    <style:style style:name="Table23.2" style:family="table-row">
      <style:table-row-properties style:min-row-height="14.83pt" fo:keep-together="auto"/>
    </style:style>
    <style:style style:name="Table23.D2" style:family="table-cell">
      <style:table-cell-properties style:vertical-align="middle" style:shadow="none" fo:background-color="#ffffff" fo:border-top="0.02cm solid #000000" fo:border-bottom="0.02cm solid #000000" fo:border-left="none" fo:border-right="0.02cm solid #000000" fo:padding="0.050cm"/>
    </style:style>
    <style:style style:name="P219_0" style:parent-style-name="Standard" style:family="paragraph">
      <style:paragraph-properties fo:line-height="123%" fo:text-align="justify" fo:margin-left="1.118cm" fo:margin-right="0cm" fo:text-indent="-1.118cm" fo:margin-top="0cm" fo:margin-bottom="0cm" fo:background-color="transparent" fo:border="none" style:shadow="none" style:text-autospace="none" style:vertical-align="auto" style:snap-to-layout-grid="false"/>
    </style:style>
    <style:style style:name="Table24" style:family="table">
      <style:table-properties style:width="17.023cm" table:align="left" fo:margin="0cm" style:shadow="none" style:may-break-between-rows="true" table:border-model="collapsing"/>
    </style:style>
    <style:style style:name="Table24.A" style:family="table-column">
      <style:table-column-properties style:column-width="3.070cm"/>
    </style:style>
    <style:style style:name="Table24.B" style:family="table-column">
      <style:table-column-properties style:column-width="13.952cm"/>
    </style:style>
    <style:style style:name="Table24.1" style:family="table-row">
      <style:table-row-properties style:min-row-height="22.48pt" fo:keep-together="auto"/>
    </style:style>
    <style:style style:name="Table24.A1" style:family="table-cell">
      <style:table-cell-properties style:vertical-align="middle" style:shadow="none" fo:background-color="#d8d8d8" fo:border="0.012cm solid #000000" fo:padding="0.050cm"/>
    </style:style>
    <style:style style:name="Table24.B1" style:family="table-cell">
      <style:table-cell-properties style:vertical-align="middle" style:shadow="none" fo:background-color="#d8d8d8" fo:border="0.012cm solid #000000" fo:padding="0.050cm"/>
    </style:style>
    <style:style style:name="Table24.2" style:family="table-row">
      <style:table-row-properties style:min-row-height="25.31pt" fo:keep-together="auto"/>
    </style:style>
    <style:style style:name="Table24.A2" style:family="table-cell">
      <style:table-cell-properties style:vertical-align="middle" style:shadow="none" fo:border="0.012cm solid #000000" fo:padding="0.050cm"/>
    </style:style>
    <style:style style:name="Table24.B2" style:family="table-cell">
      <style:table-cell-properties style:vertical-align="middle" style:shadow="none" fo:border="0.012cm solid #000000" fo:padding="0.050cm"/>
    </style:style>
    <style:style style:name="Table24.3" style:family="table-row">
      <style:table-row-properties style:min-row-height="25.31pt" fo:keep-together="auto"/>
    </style:style>
    <style:style style:name="Table24.A3" style:family="table-cell">
      <style:table-cell-properties style:vertical-align="middle" style:shadow="none" fo:border="0.012cm solid #000000" fo:padding="0.050cm"/>
    </style:style>
    <style:style style:name="Table24.B3" style:family="table-cell">
      <style:table-cell-properties style:vertical-align="middle" style:shadow="none" fo:border="0.012cm solid #000000" fo:padding="0.050cm"/>
    </style:style>
    <style:style style:name="Table24.4" style:family="table-row">
      <style:table-row-properties style:min-row-height="25.31pt" fo:keep-together="auto"/>
    </style:style>
    <style:style style:name="Table24.A4" style:family="table-cell">
      <style:table-cell-properties style:vertical-align="middle" style:shadow="none" fo:border="0.012cm solid #000000" fo:padding="0.050cm"/>
    </style:style>
    <style:style style:name="Table24.B4" style:family="table-cell">
      <style:table-cell-properties style:vertical-align="middle" style:shadow="none" fo:border="0.012cm solid #000000" fo:padding="0.050cm"/>
    </style:style>
    <style:style style:name="Table24.5" style:family="table-row">
      <style:table-row-properties style:min-row-height="25.31pt" fo:keep-together="auto"/>
    </style:style>
    <style:style style:name="Table24.A5" style:family="table-cell">
      <style:table-cell-properties style:vertical-align="middle" style:shadow="none" fo:border="0.012cm solid #000000" fo:padding="0.050cm"/>
    </style:style>
    <style:style style:name="Table24.B5" style:family="table-cell">
      <style:table-cell-properties style:vertical-align="middle" style:shadow="none" fo:border="0.012cm solid #000000" fo:padding="0.050cm"/>
    </style:style>
    <style:style style:name="P52_0" style:parent-style-name="Standard" style:family="paragraph">
      <style:paragraph-properties fo:line-height="170%" fo:text-align="justify" fo:margin-left="0cm" fo:margin-right="0cm" fo:text-indent="0cm" fo:margin-top="0.176cm" fo:margin-bottom="0cm" fo:background-color="transparent" fo:border="none" style:shadow="none" style:text-autospace="none" style:vertical-align="auto" style:snap-to-layout-grid="tru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able25" style:family="table">
      <style:table-properties style:width="4.324cm" table:align="left" fo:margin="0cm" style:shadow="none" style:may-break-between-rows="true" table:border-model="collapsing"/>
    </style:style>
    <style:style style:name="Table25.A" style:family="table-column">
      <style:table-column-properties style:column-width="0.798cm"/>
    </style:style>
    <style:style style:name="Table25.B" style:family="table-column">
      <style:table-column-properties style:column-width="0.299cm"/>
    </style:style>
    <style:style style:name="Table25.C" style:family="table-column">
      <style:table-column-properties style:column-width="3.027cm"/>
    </style:style>
    <style:style style:name="Table25.D" style:family="table-column">
      <style:table-column-properties style:column-width="0.199cm"/>
    </style:style>
    <style:style style:name="Table25.1" style:family="table-row">
      <style:table-row-properties style:min-row-height="8.65pt" fo:keep-together="auto"/>
    </style:style>
    <style:style style:name="Table25.A1" style:family="table-cell">
      <style:table-cell-properties style:vertical-align="middle" style:shadow="none" fo:background-color="#1c3d62" fo:border="0.02cm solid #000000" fo:padding="0.050cm"/>
    </style:style>
    <style:style style:name="Table25.B1" style:family="table-cell">
      <style:table-cell-properties style:vertical-align="middle" style:shadow="none" fo:background-color="#ffffff" fo:border-top="none" fo:border-bottom="none" fo:border-left="0.02cm solid #000000" fo:border-right="0.02cm solid #000000" fo:padding="0.050cm"/>
    </style:style>
    <style:style style:name="Table25.C1" style:family="table-cell">
      <style:table-cell-properties style:vertical-align="middle" style:shadow="none" fo:background-color="#ffffff" fo:border-top="0.02cm solid #000000" fo:border-bottom="0.02cm solid #000000" fo:border-left="0.02cm solid #000000" fo:border-right="none" fo:padding="0.050cm"/>
    </style:style>
    <style:style style:name="Table25.D1" style:family="table-cell">
      <style:table-cell-properties style:vertical-align="middle" style:shadow="none" fo:background-color="#ffffff" fo:border-top="none" fo:border-bottom="0.02cm solid #000000" fo:border-left="0.012cm solid #000000" fo:border-right="none" fo:padding="0.050cm"/>
    </style:style>
    <style:style style:name="Table25.2" style:family="table-row">
      <style:table-row-properties style:min-row-height="14.83pt" fo:keep-together="auto"/>
    </style:style>
    <style:style style:name="Table25.D2" style:family="table-cell">
      <style:table-cell-properties style:vertical-align="middle" style:shadow="none" fo:background-color="#ffffff" fo:border-top="0.02cm solid #000000" fo:border-bottom="0.02cm solid #000000" fo:border-left="none" fo:border-right="0.02cm solid #000000" fo:padding="0.050cm"/>
    </style:style>
    <style:style style:name="P220_0" style:parent-style-name="Standard" style:family="paragraph">
      <style:paragraph-properties fo:line-height="123%" fo:text-align="justify" fo:margin-left="0cm" fo:margin-right="0cm" fo:text-indent="0cm" fo:margin-top="0.353cm" fo:margin-bottom="0cm" fo:background-color="transparent" fo:border="none" style:shadow="none" style:text-autospace="none" style:vertical-align="auto" style:snap-to-layout-grid="false">
        <style:tab-stops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  <style:tab-stop style:position="1.023cm" style:type="left" style:leader-style="none"/>
        </style:tab-stops>
      </style:paragraph-properties>
    </style:style>
    <style:style style:name="Table26" style:family="table">
      <style:table-properties style:width="16.873cm" table:align="left" fo:margin="0cm" style:shadow="none" style:may-break-between-rows="true" table:border-model="collapsing"/>
    </style:style>
    <style:style style:name="Table26.A" style:family="table-column">
      <style:table-column-properties style:column-width="2.515cm"/>
    </style:style>
    <style:style style:name="Table26.B" style:family="table-column">
      <style:table-column-properties style:column-width="7.179cm"/>
    </style:style>
    <style:style style:name="Table26.C" style:family="table-column">
      <style:table-column-properties style:column-width="7.179cm"/>
    </style:style>
    <style:style style:name="Table26.1" style:family="table-row">
      <style:table-row-properties style:min-row-height="22.48pt" fo:keep-together="auto"/>
    </style:style>
    <style:style style:name="Table26.A1" style:family="table-cell">
      <style:table-cell-properties style:vertical-align="middle" style:shadow="none" fo:background-color="#d8d8d8" fo:border="0.012cm solid #000000" fo:padding="0.050cm"/>
    </style:style>
    <style:style style:name="Table26.B1" style:family="table-cell">
      <style:table-cell-properties style:vertical-align="middle" style:shadow="none" fo:background-color="#d8d8d8" fo:border="0.012cm solid #000000" fo:padding="0.050cm"/>
    </style:style>
    <style:style style:name="Table26.C1" style:family="table-cell">
      <style:table-cell-properties style:vertical-align="middle" style:shadow="none" fo:background-color="#d8d8d8" fo:border="0.012cm solid #000000" fo:padding="0.050cm"/>
    </style:style>
    <style:style style:name="Table26.2" style:family="table-row">
      <style:table-row-properties style:min-row-height="25.31pt" fo:keep-together="auto"/>
    </style:style>
    <style:style style:name="Table26.A2" style:family="table-cell">
      <style:table-cell-properties style:vertical-align="middle" style:shadow="none" fo:border="0.012cm solid #000000" fo:padding="0.050cm"/>
    </style:style>
    <style:style style:name="Table26.B2" style:family="table-cell">
      <style:table-cell-properties style:vertical-align="middle" style:shadow="none" fo:border="0.012cm solid #000000" fo:padding="0.050cm"/>
    </style:style>
    <style:style style:name="Table26.C2" style:family="table-cell">
      <style:table-cell-properties style:vertical-align="middle" style:shadow="none" fo:border="0.012cm solid #000000" fo:padding="0.050cm"/>
    </style:style>
    <style:style style:name="Table26.3" style:family="table-row">
      <style:table-row-properties style:min-row-height="25.31pt" fo:keep-together="auto"/>
    </style:style>
    <style:style style:name="Table26.A3" style:family="table-cell">
      <style:table-cell-properties style:vertical-align="middle" style:shadow="none" fo:border="0.012cm solid #000000" fo:padding="0.050cm"/>
    </style:style>
    <style:style style:name="Table26.B3" style:family="table-cell">
      <style:table-cell-properties style:vertical-align="middle" style:shadow="none" fo:border="0.012cm solid #000000" fo:padding="0.050cm"/>
    </style:style>
    <style:style style:name="Table26.C3" style:family="table-cell">
      <style:table-cell-properties style:vertical-align="middle" style:shadow="none" fo:border="0.012cm solid #000000" fo:padding="0.050cm"/>
    </style:style>
    <style:style style:name="T14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1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81" style:family="text">
      <style:text-properties fo:color="#000000" style:text-outline="false" style:text-line-through-style="none" style:text-position="0% 100%" style:font-name="휴먼명조" style:font-name-asian="휴먼명조" style:font-name-complex="휴먼명조" fo:font-family="휴먼명조" style:font-family-asian="휴먼명조" style:font-family-complex="휴먼명조" fo:font-size="12.00pt" style:font-size-asian="12.00pt" style:font-size-complex="12.00pt" fo:letter-spacing="-0.4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22_0" style:parent-style-name="Standard" style:family="paragraph">
      <style:paragraph-properties fo:line-height="77%" fo:text-align="center" fo:margin-left="0cm" fo:margin-right="0cm" fo:text-indent="0cm" fo:margin-top="0cm" fo:margin-bottom="0.106cm" fo:background-color="transparent" fo:border="none" style:shadow="none" style:text-autospace="none" style:vertical-align="auto" style:snap-to-layout-grid="false"/>
    </style:style>
    <style:style style:name="P223_0" style:parent-style-name="Standard" style:family="paragraph">
      <style:paragraph-properties fo:line-height="109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224_0" style:parent-style-name="Standard" style:family="paragraph">
      <style:paragraph-properties fo:line-height="109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64" style:family="text">
      <style:text-properties fo:color="#ffffff" style:text-outline="false" style:text-line-through-style="none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25_0" style:parent-style-name="Standard" style:family="paragraph">
      <style:paragraph-properties fo:line-height="100%" fo:text-align="center" fo:margin-left="0.282cm" fo:margin-right="0cm" fo:text-indent="-0.282cm" fo:margin-top="0cm" fo:margin-bottom="0cm" fo:background-color="transparent" fo:border="none" style:shadow="none" style:text-autospace="none" style:vertical-align="auto" style:snap-to-layout-grid="false"/>
    </style:style>
    <style:style style:name="T65" style:family="text">
      <style:text-properties fo:color="#000000" style:text-outline="false" style:text-line-through-style="none" style:text-position="0% 100%" style:font-name="바탕" style:font-name-asian="바탕" style:font-name-complex="바탕" fo:font-family="바탕" style:font-family-asian="바탕" style:font-family-complex="바탕" fo:font-size="3.00pt" style:font-size-asian="3.00pt" style:font-size-complex="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6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2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27_0" style:parent-style-name="Standard" style:family="paragraph">
      <style:paragraph-properties fo:line-height="9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4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2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28_0" style:parent-style-name="Standard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45" style:family="text">
      <style:text-properties fo:color="#000000" style:text-outline="false" style:text-line-through-style="none" style:text-position="super 58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18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6" style:family="text">
      <style:text-properties fo:color="#000000" style:text-outline="false" style:text-line-through-style="none" style:text-position="super 58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68" style:family="text">
      <style:text-properties fo:color="#ff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29_0" style:parent-style-name="Standard" style:family="paragraph">
      <style:paragraph-properties fo:line-height="123%" fo:text-align="justify" fo:margin-left="0.588cm" fo:margin-right="0cm" fo:text-indent="-0.588cm" fo:margin-top="0.106cm" fo:margin-bottom="0cm" fo:background-color="transparent" fo:border="none" style:shadow="none" style:text-autospace="none" style:vertical-align="auto" style:snap-to-layout-grid="true"/>
    </style:style>
    <style:style style:name="T112" style:family="text">
      <style:text-properties fo:color="#000000" style:text-outline="false" style:text-line-through-style="none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0_0" style:parent-style-name="Standard" style:family="paragraph">
      <style:paragraph-properties fo:line-height="7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113" style:family="text">
      <style:text-properties fo:color="#000000" style:text-outline="false" style:text-line-through-style="none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1_0" style:parent-style-name="Standard" style:family="paragraph">
      <style:paragraph-properties fo:line-height="8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14" style:family="text">
      <style:text-properties fo:color="#000000" style:text-outline="false" style:text-line-through-style="none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15" style:family="text">
      <style:text-properties fo:color="#000000" style:text-outline="false" style:text-line-through-style="none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-0.22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2_0" style:parent-style-name="Standard" style:family="paragraph">
      <style:paragraph-properties fo:line-height="83%" fo:text-align="start" fo:margin-left="0.569cm" fo:margin-right="0cm" fo:text-indent="-0.569cm" fo:margin-top="0cm" fo:margin-bottom="0cm" fo:background-color="transparent" fo:border="none" style:shadow="none" style:text-autospace="none" style:vertical-align="auto" style:snap-to-layout-grid="false"/>
    </style:style>
    <style:style style:name="T50" style:family="text">
      <style:text-properties fo:color="#000000" style:text-outline="false" style:text-line-through-style="none" style:text-position="0% 100%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3_0" style:parent-style-name="Standard" style:family="paragraph">
      <style:paragraph-properties fo:line-height="83%" fo:text-align="start" fo:margin-left="0.505cm" fo:margin-right="0cm" fo:text-indent="-0.505cm" fo:margin-top="0cm" fo:margin-bottom="0cm" fo:background-color="transparent" fo:border="none" style:shadow="none" style:text-autospace="none" style:vertical-align="auto" style:snap-to-layout-grid="false"/>
    </style:style>
    <style:style style:name="P234_0" style:parent-style-name="Standard" style:family="paragraph">
      <style:paragraph-properties fo:line-height="8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235_0" style:parent-style-name="Standard" style:family="paragraph">
      <style:paragraph-properties fo:line-height="83%" fo:text-align="start" fo:margin-left="0.449cm" fo:margin-right="0cm" fo:text-indent="-0.449cm" fo:margin-top="0cm" fo:margin-bottom="0cm" fo:background-color="transparent" fo:border="none" style:shadow="none" style:text-autospace="none" style:vertical-align="auto" style:snap-to-layout-grid="false"/>
    </style:style>
    <style:style style:name="P236_0" style:parent-style-name="Standard" style:family="paragraph">
      <style:paragraph-properties fo:line-height="83%" fo:text-align="start" fo:margin-left="0.581cm" fo:margin-right="0cm" fo:text-indent="-0.581cm" fo:margin-top="0cm" fo:margin-bottom="0cm" fo:background-color="transparent" fo:border="none" style:shadow="none" style:text-autospace="none" style:vertical-align="auto" style:snap-to-layout-grid="false"/>
    </style:style>
    <style:style style:name="P237_0" style:parent-style-name="Standard" style:family="paragraph">
      <style:paragraph-properties fo:line-height="83%" fo:text-align="center" fo:margin-left="1.128cm" fo:margin-right="0cm" fo:text-indent="-1.128cm" fo:margin-top="0cm" fo:margin-bottom="0cm" fo:background-color="transparent" fo:border="none" style:shadow="none" style:text-autospace="none" style:vertical-align="auto" style:snap-to-layout-grid="true"/>
    </style:style>
    <style:style style:name="T66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38_0" style:parent-style-name="Standard" style:family="paragraph">
      <style:paragraph-properties fo:line-height="123%" fo:text-align="justify" fo:margin-left="1.439cm" fo:margin-right="0cm" fo:text-indent="-1.439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239_0" style:parent-style-name="Standard" style:family="paragraph">
      <style:paragraph-properties fo:line-height="108%" fo:text-align="center" fo:margin-left="0cm" fo:margin-right="0cm" fo:text-indent="0cm" fo:margin-top="0cm" fo:margin-bottom="0.106cm" fo:background-color="transparent" fo:border="none" style:shadow="none" style:text-autospace="none" style:vertical-align="auto" style:snap-to-layout-grid="false"/>
    </style:style>
    <style:style style:name="T69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2" style:family="table">
      <style:table-properties style:width="16.291cm" table:align="left" fo:margin="0cm" style:shadow="none" style:may-break-between-rows="true" table:border-model="collapsing"/>
    </style:style>
    <style:style style:name="Table12.A" style:family="table-column">
      <style:table-column-properties style:column-width="2.157cm"/>
    </style:style>
    <style:style style:name="Table12.B" style:family="table-column">
      <style:table-column-properties style:column-width="14.134cm"/>
    </style:style>
    <style:style style:name="Table12.1" style:family="table-row">
      <style:table-row-properties style:min-row-height="24.14pt" fo:keep-together="auto"/>
    </style:style>
    <style:style style:name="Table12.A1" style:family="table-cell">
      <style:table-cell-properties style:vertical-align="middle" style:shadow="none" fo:background-color="#fff7cc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12.B1" style:family="table-cell">
      <style:table-cell-properties style:vertical-align="middle" style:shadow="none" fo:background-color="#fff7cc" fo:border-top="0.012cm solid #000000" fo:border-bottom="0.05cm double #000000" fo:border-left="0.012cm solid #000000" fo:border-right="0.012cm solid #000000" style:border-line-width-bottom="0.017cm 0.008cm 0.017cm" fo:padding-top="0.050cm" fo:padding-bottom="0.050cm" fo:padding-left="0.180cm" fo:padding-right="0.180cm"/>
    </style:style>
    <style:style style:name="Table12.2" style:family="table-row">
      <style:table-row-properties style:min-row-height="45.12pt" fo:keep-together="auto"/>
    </style:style>
    <style:style style:name="Table12.A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12.B2" style:family="table-cell">
      <style:table-cell-properties style:vertical-align="middle" style:shadow="none" fo:border-top="0.05cm double #000000" fo:border-bottom="0.012cm solid #000000" fo:border-left="0.012cm solid #000000" fo:border-right="0.012cm solid #000000" style:border-line-width-top="0.017cm 0.008cm 0.017cm" fo:padding-top="0.050cm" fo:padding-bottom="0.050cm" fo:padding-left="0.180cm" fo:padding-right="0.180cm"/>
    </style:style>
    <style:style style:name="Table12.3" style:family="table-row">
      <style:table-row-properties style:min-row-height="39.46pt" fo:keep-together="auto"/>
    </style:style>
    <style:style style:name="Table12.A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2.B3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2.4" style:family="table-row">
      <style:table-row-properties style:min-row-height="53.78pt" fo:keep-together="auto"/>
    </style:style>
    <style:style style:name="Table12.B4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2.5" style:family="table-row">
      <style:table-row-properties style:min-row-height="25.14pt" fo:keep-together="auto"/>
    </style:style>
    <style:style style:name="Table12.A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2.B5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2.6" style:family="table-row">
      <style:table-row-properties style:min-row-height="25.14pt" fo:keep-together="auto"/>
    </style:style>
    <style:style style:name="Table12.B6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Table12.7" style:family="table-row">
      <style:table-row-properties style:min-row-height="33.80pt" fo:keep-together="auto"/>
    </style:style>
    <style:style style:name="Table12.B7" style:family="table-cell">
      <style:table-cell-properties style:vertical-align="middle" style:shadow="none" fo:border="0.012cm solid #000000" fo:padding-top="0.050cm" fo:padding-bottom="0.050cm" fo:padding-left="0.180cm" fo:padding-right="0.180cm"/>
    </style:style>
    <style:style style:name="P240_0" style:parent-style-name="Standard" style:family="paragraph">
      <style:paragraph-properties fo:line-height="108%" fo:text-align="justify" fo:margin-left="0.903cm" fo:margin-right="0cm" fo:text-indent="-0.903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53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41_0" style:parent-style-name="Standard" style:family="paragraph">
      <style:paragraph-properties fo:line-height="100%" fo:text-align="justify" fo:margin-left="0.343cm" fo:margin-right="0cm" fo:text-indent="-0.343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11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42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243_0" style:parent-style-name="Standard" style:family="paragraph">
      <style:paragraph-properties fo:line-height="75%" fo:text-align="justify" fo:margin-left="0.498cm" fo:margin-right="0cm" fo:text-indent="-0.498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13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54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4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1.5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4_0" style:parent-style-name="Standard" style:family="paragraph">
      <style:paragraph-properties fo:line-height="75%" fo:text-align="center" fo:margin-left="0.540cm" fo:margin-right="0cm" fo:text-indent="-0.540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245_0" style:parent-style-name="Standard" style:family="paragraph">
      <style:paragraph-properties fo:line-height="75%" fo:text-align="justify" fo:margin-left="0.357cm" fo:margin-right="0cm" fo:text-indent="-0.357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246_0" style:parent-style-name="Standard" style:family="paragraph">
      <style:paragraph-properties fo:line-height="75%" fo:text-align="justify" fo:margin-left="0.500cm" fo:margin-right="0cm" fo:text-indent="-0.500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141" style:family="text">
      <style:text-properties fo:color="#000000" style:text-outline="false" style:text-line-through-style="none" style:text-position="super 58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7_0" style:parent-style-name="Standard" style:family="paragraph">
      <style:paragraph-properties fo:line-height="75%" fo:text-align="justify" fo:margin-left="0.504cm" fo:margin-right="0cm" fo:text-indent="-0.504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P248_0" style:parent-style-name="Standard" style:family="paragraph">
      <style:paragraph-properties fo:line-height="75%" fo:text-align="start" fo:margin-left="0.476cm" fo:margin-right="0cm" fo:text-indent="-0.476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14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66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49_0" style:parent-style-name="Standard" style:family="paragraph">
      <style:paragraph-properties fo:line-height="75%" fo:text-align="justify" fo:margin-left="0.343cm" fo:margin-right="0cm" fo:text-indent="-0.343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62" style:family="text">
      <style:text-properties fo:color="#ff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2.00pt" style:font-size-asian="12.00pt" style:font-size-complex="12.00pt" fo:letter-spacing="-1.56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4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50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251_0" style:parent-style-name="Standard" style:family="paragraph">
      <style:paragraph-properties fo:line-height="92%" fo:text-align="center" fo:margin-left="0.996cm" fo:margin-right="0cm" fo:text-indent="-0.996cm" fo:margin-top="0cm" fo:margin-bottom="0cm" fo:background-color="transparent" fo:border="none" style:shadow="none" style:text-autospace="none" style:vertical-align="auto" style:snap-to-layout-grid="false"/>
    </style:style>
    <style:style style:name="P252_0" style:parent-style-name="Standard" style:family="paragraph">
      <style:paragraph-properties fo:line-height="69%" fo:text-align="center" fo:margin-left="0.996cm" fo:margin-right="0cm" fo:text-indent="-0.996cm" fo:margin-top="0cm" fo:margin-bottom="0cm" fo:background-color="transparent" fo:border="none" style:shadow="none" style:text-autospace="none" style:vertical-align="auto" style:snap-to-layout-grid="false"/>
    </style:style>
    <style:style style:name="T93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3_0" style:parent-style-name="Standard" style:family="paragraph">
      <style:paragraph-properties fo:line-height="108%" fo:text-align="center" fo:margin-left="0.996cm" fo:margin-right="0cm" fo:text-indent="-0.996cm" fo:margin-top="0cm" fo:margin-bottom="0cm" fo:background-color="transparent" fo:border="none" style:shadow="none" style:text-autospace="none" style:vertical-align="auto" style:snap-to-layout-grid="false"/>
    </style:style>
    <style:style style:name="T91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9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4_0" style:parent-style-name="Standard" style:family="paragraph">
      <style:paragraph-properties fo:line-height="108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97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-0.5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8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-1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5_0" style:parent-style-name="Standard" style:family="paragraph">
      <style:paragraph-properties fo:line-height="85%" fo:text-align="center" fo:margin-left="0.996cm" fo:margin-right="0cm" fo:text-indent="-0.996cm" fo:margin-top="0cm" fo:margin-bottom="0cm" fo:background-color="transparent" fo:border="none" style:shadow="none" style:text-autospace="none" style:vertical-align="auto" style:snap-to-layout-grid="false"/>
    </style:style>
    <style:style style:name="T96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6_0" style:parent-style-name="Standard" style:family="paragraph">
      <style:paragraph-properties fo:line-height="108%" fo:text-align="center" fo:margin-left="0.996cm" fo:margin-right="0cm" fo:text-indent="-0.996cm" fo:margin-top="0cm" fo:margin-bottom="0cm" fo:background-color="transparent" fo:border="none" style:shadow="none" style:text-autospace="none" style:vertical-align="auto" style:snap-to-layout-grid="false"/>
    </style:style>
    <style:style style:name="T67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-1.54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94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8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2" style:family="text">
      <style:text-properties fo:color="#0000ff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0" style:family="text">
      <style:text-properties fo:color="#ff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57_0" style:parent-style-name="Standard" style:family="paragraph">
      <style:paragraph-properties fo:line-height="71%" fo:text-align="justify" fo:margin-left="0.360cm" fo:margin-right="0cm" fo:text-indent="-0.360cm" fo:margin-top="0.071cm" fo:margin-bottom="0cm" fo:background-color="transparent" fo:border="none" style:shadow="none" style:text-autospace="none" style:vertical-align="auto" style:snap-to-layout-grid="false"/>
    </style:style>
    <style:style style:name="T101" style:family="text">
      <style:text-properties fo:color="#0000ff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02" style:family="text">
      <style:text-properties fo:color="#000000" style:text-outline="false" style:text-line-through-style="none" style:text-position="super 58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3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8_0" style:parent-style-name="Standard" style:family="paragraph">
      <style:paragraph-properties fo:line-height="71%" fo:text-align="justify" fo:margin-left="0.737cm" fo:margin-right="0cm" fo:text-indent="-0.737cm" fo:margin-top="0.071cm" fo:margin-bottom="0cm" fo:background-color="transparent" fo:border="none" style:shadow="none" style:text-autospace="none" style:vertical-align="auto" style:snap-to-layout-grid="false"/>
    </style:style>
    <style:style style:name="T78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9_0" style:parent-style-name="Standard" style:family="paragraph">
      <style:paragraph-properties fo:line-height="71%" fo:text-align="justify" fo:margin-left="0.732cm" fo:margin-right="0cm" fo:text-indent="-0.732cm" fo:margin-top="0cm" fo:margin-bottom="0cm" fo:background-color="transparent" fo:border="none" style:shadow="none" style:text-autospace="none" style:vertical-align="auto" style:snap-to-layout-grid="false"/>
    </style:style>
    <style:style style:name="T7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0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normal" style:font-weight-asian="normal" style:font-weight-complex="normal" style:letter-kerning="false" style:text-emphasize="none" style:text-scale="100%"/>
    </style:style>
    <style:style style:name="P260_0" style:parent-style-name="Standard" style:family="paragraph">
      <style:paragraph-properties fo:line-height="71%" fo:text-align="justify" fo:margin-left="1.310cm" fo:margin-right="0cm" fo:text-indent="-1.310cm" fo:margin-top="0cm" fo:margin-bottom="0cm" fo:background-color="transparent" fo:border="none" style:shadow="none" style:text-autospace="none" style:vertical-align="auto" style:snap-to-layout-grid="false"/>
    </style:style>
    <style:style style:name="T107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-0.8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1_0" style:parent-style-name="Standard" style:family="paragraph">
      <style:paragraph-properties fo:line-height="71%" fo:text-align="justify" fo:margin-left="0.730cm" fo:margin-right="0cm" fo:text-indent="-0.730cm" fo:margin-top="0.106cm" fo:margin-bottom="0cm" fo:background-color="transparent" fo:border="none" style:shadow="none" style:text-autospace="none" style:vertical-align="auto" style:snap-to-layout-grid="false"/>
    </style:style>
    <style:style style:name="P262_0" style:parent-style-name="Standard" style:family="paragraph">
      <style:paragraph-properties fo:line-height="71%" fo:text-align="justify" fo:margin-left="1.170cm" fo:margin-right="0cm" fo:text-indent="-1.170cm" fo:margin-top="0cm" fo:margin-bottom="0cm" fo:background-color="transparent" fo:border="none" style:shadow="none" style:text-autospace="none" style:vertical-align="auto" style:snap-to-layout-grid="false"/>
    </style:style>
    <style:style style:name="T108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90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1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3_0" style:parent-style-name="Standard" style:family="paragraph">
      <style:paragraph-properties fo:line-height="93%" fo:text-align="justify" fo:margin-left="1.168cm" fo:margin-right="0cm" fo:text-indent="-1.168cm" fo:margin-top="0.035cm" fo:margin-bottom="0cm" fo:background-color="transparent" fo:border="none" style:shadow="none" style:text-autospace="none" style:vertical-align="auto" style:snap-to-layout-grid="false"/>
    </style:style>
    <style:style style:name="T99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4_0" style:parent-style-name="Standard" style:family="paragraph">
      <style:paragraph-properties fo:line-height="71%" fo:text-align="end" fo:margin-left="1.255cm" fo:margin-right="0cm" fo:text-indent="-1.255cm" fo:margin-top="0cm" fo:margin-bottom="0cm" fo:background-color="transparent" fo:border="none" style:shadow="none" style:text-autospace="none" style:vertical-align="auto" style:snap-to-layout-grid="false"/>
    </style:style>
    <style:style style:name="T104" style:family="text">
      <style:text-properties fo:color="#ff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fo:background-color="#f9eded" style:text-emphasize="none" style:text-scale="100%"/>
    </style:style>
    <style:style style:name="T105" style:family="text">
      <style:text-properties fo:color="#ff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5_0" style:parent-style-name="Standard" style:family="paragraph">
      <style:paragraph-properties fo:line-height="71%" fo:text-align="justify" fo:margin-left="0.607cm" fo:margin-right="0cm" fo:text-indent="-0.607cm" fo:margin-top="0.071cm" fo:margin-bottom="0cm" fo:background-color="transparent" fo:border="none" style:shadow="none" style:text-autospace="none" style:vertical-align="auto" style:snap-to-layout-grid="false"/>
    </style:style>
    <style:style style:name="P266_0" style:parent-style-name="Standard" style:family="paragraph">
      <style:paragraph-properties fo:line-height="108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71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style="solid" fo:font-weight="bold" style:font-weight-asian="bold" style:font-weight-complex="bold" style:letter-kerning="false" style:text-emphasize="none" style:text-scale="100%"/>
    </style:style>
    <style:style style:name="T72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73" style:family="text">
      <style:text-properties fo:color="#0000ff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7_0" style:parent-style-name="Standard" style:family="paragraph">
      <style:paragraph-properties fo:line-height="123%" fo:text-align="center" fo:margin-left="0.588cm" fo:margin-right="0cm" fo:text-indent="-0.588cm" fo:margin-top="0.106cm" fo:margin-bottom="0cm" fo:background-color="transparent" fo:border="none" style:shadow="none" style:text-autospace="none" style:vertical-align="auto" style:snap-to-layout-grid="true"/>
    </style:style>
    <style:style style:name="T131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68_0" style:parent-style-name="Standard" style:family="paragraph">
      <style:paragraph-properties fo:line-height="81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3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7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3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8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2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37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9.00pt" style:font-size-asian="9.00pt" style:font-size-complex="9.00pt" fo:letter-spacing="-0.18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9_0" style:parent-style-name="Standard" style:family="paragraph">
      <style:paragraph-properties fo:line-height="75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270_0" style:parent-style-name="Standard" style:family="paragraph">
      <style:paragraph-properties fo:line-height="69%" fo:text-align="center" fo:margin-left="-0.035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270_0_b2" style:parent-style-name="Standard" style:family="paragraph">
      <style:paragraph-properties fo:line-height="69%" fo:text-align="center" fo:margin-left="-0.035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T152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1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97%"/>
    </style:style>
    <style:style style:name="P271_0" style:parent-style-name="Standard" style:family="paragraph">
      <style:paragraph-properties fo:line-height="6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</style:style>
    <style:style style:name="T153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272_0" style:parent-style-name="Standard" style:family="paragraph">
      <style:paragraph-properties fo:line-height="69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273_0" style:parent-style-name="Standard" style:family="paragraph">
      <style:paragraph-properties fo:line-height="69%" fo:text-align="justify" fo:margin-left="0cm" fo:margin-right="0.176cm" fo:text-indent="0cm" fo:margin-top="0cm" fo:margin-bottom="0cm" fo:background-color="transparent" fo:border="none" style:shadow="none" style:text-autospace="none" style:vertical-align="auto" style:snap-to-layout-grid="false"/>
    </style:style>
    <style:style style:name="P274_0" style:parent-style-name="Standard" style:family="paragraph">
      <style:paragraph-properties fo:line-height="69%" fo:text-align="justify" fo:margin-left="0.582cm" fo:margin-right="0.176cm" fo:text-indent="-0.582cm" fo:margin-top="0cm" fo:margin-bottom="0cm" fo:background-color="transparent" fo:border="none" style:shadow="none" style:text-autospace="none" style:vertical-align="auto" style:snap-to-layout-grid="false"/>
    </style:style>
    <style:style style:name="T154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4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7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6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55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1.5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T156" style:family="text">
      <style:text-properties fo:color="#000000" style:text-outline="false" style:text-line-through-style="none" style:text-position="0% 100%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-0.5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149" style:family="text">
      <style:text-properties fo:color="#000000" style:text-outline="false" style:text-line-through-style="none" style:text-position="0% 100%"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-0.99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7_100" style:parent-style-name="바탕글 사본4" style:family="paragraph">
      <style:paragraph-properties fo:line-height="123%" fo:text-align="center" fo:margin-left="0.588cm" fo:margin-right="0cm" fo:text-indent="-0.588cm" fo:margin-top="0.106cm" fo:margin-bottom="0cm" fo:background-color="transparent" fo:border="none" style:shadow="none" style:text-autospace="none" style:vertical-align="auto" style:snap-to-layout-grid="true"/>
    </style:style>
    <style:style style:name="P275_0" style:parent-style-name="Standard" style:family="paragraph">
      <style:paragraph-properties fo:line-height="123%" fo:text-align="center" fo:margin-left="0.588cm" fo:margin-right="0cm" fo:text-indent="-0.588cm" fo:margin-top="0.106cm" fo:margin-bottom="0cm" fo:background-color="transparent" fo:border="none" style:shadow="none" style:text-autospace="none" style:vertical-align="auto" style:snap-to-layout-grid="false"/>
    </style:style>
    <style:style style:name="tableinfakeframe_gr0" style:parent-style-name="Frame" style:family="graphic">
      <style:graphic-properties fo:min-width="8.793cm" fo:min-height="0.758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" style:parent-style-name="Frame" style:family="graphic">
      <style:graphic-properties fo:min-width="11.608cm" fo:min-height="1.245cm" fo:margin-left="0cm" fo:margin-right="0cm" fo:margin-top="0.100cm" fo:margin-bottom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" style:parent-style-name="Frame" style:family="graphic">
      <style:graphic-properties fo:min-width="4.324cm" fo:min-height="0.82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" style:parent-style-name="Frame" style:family="graphic">
      <style:graphic-properties fo:min-width="16.835cm" fo:min-height="2.297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4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ge" style:vertical-pos="from-top" style:vertical-rel="page" fo:padding-top="0cm" fo:padding-bottom="0cm" fo:padding-left="0cm" fo:padding-right="0cm" style:wrap="none" style:run-through="foreground" fo:clip="rect(0cm, 0cm, 0cm, 0cm)"/>
    </style:style>
    <style:style style:name="gr5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tableinfakeframe_gr6" style:parent-style-name="Frame" style:family="graphic">
      <style:graphic-properties fo:min-width="4.923cm" fo:min-height="0.82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7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tableinfakeframe_gr8" style:parent-style-name="Frame" style:family="graphic">
      <style:graphic-properties fo:min-width="8.916cm" fo:min-height="0.82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9" style:parent-style-name="Frame" style:family="graphic">
      <style:graphic-properties fo:min-width="16.900cm" fo:min-height="0.752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0" style:parent-style-name="Frame" style:family="graphic">
      <style:graphic-properties fo:min-width="16.847cm" fo:min-height="5.066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1" style:parent-style-name="Frame" style:family="graphic">
      <style:graphic-properties fo:min-width="6.620cm" fo:min-height="0.82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2" style:parent-style-name="Frame" style:family="graphic">
      <style:graphic-properties fo:min-width="17.100cm" fo:min-height="1.30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3" style:parent-style-name="Frame" style:family="graphic">
      <style:graphic-properties fo:min-width="16.291cm" fo:min-height="8.699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4" style:parent-style-name="Frame" style:family="graphic">
      <style:graphic-properties fo:min-width="16.998cm" fo:min-height="9.941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5" style:parent-style-name="Frame" style:family="graphic">
      <style:graphic-properties fo:min-width="10.613cm" fo:min-height="0.82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6" style:parent-style-name="Frame" style:family="graphic">
      <style:graphic-properties fo:min-width="16.900cm" fo:min-height="0.752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17" style:parent-style-name="Frame" style:family="graphic">
      <style:graphic-properties fo:min-width="8.117cm" fo:min-height="0.82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18" style:family="graphic">
      <style:graphic-properties fo:margin-left="0cm" fo:margin-right="0cm" fo:margin-top="0cm" fo:margin-bottom="0cm" style:horizontal-pos="from-left" style:horizontal-rel="paragraph" style:vertical-pos="from-top" style:vertical-rel="paragraph" style:wrap="run-through" style:run-through="foreground"/>
    </style:style>
    <style:style style:name="gr19" style:family="graphic">
      <style:graphic-properties draw:stroke="solid" svg:stroke-width="0.012cm" svg:stroke-color="#000000" draw:stroke-linejoin="miter" svg:stroke-linecap="square" draw:shadow="hidden" fo:margin-left="0cm" fo:margin-right="0cm" fo:margin-top="0cm" fo:margin-bottom="0cm" style:horizontal-pos="from-left" style:horizontal-rel="paragraph" style:vertical-pos="from-top" style:vertical-rel="paragraph" style:wrap="run-through" style:run-through="foreground" draw:fill="solid" draw:fill-color="#000000" draw:opacity="100%"/>
    </style:style>
    <style:style style:name="gr20" style:family="graphic">
      <style:graphic-properties draw:stroke="solid" svg:stroke-width="0.011cm" svg:stroke-color="#000000" svg:stroke-linecap="round" draw:shadow="hidden" fo:margin-left="0cm" fo:margin-right="0cm" fo:margin-top="0cm" fo:margin-bottom="0cm" style:horizontal-pos="from-left" style:horizontal-rel="paragraph" style:vertical-pos="from-top" style:vertical-rel="paragraph" style:wrap="run-through" style:run-through="foreground" draw:fill="solid" draw:fill-color="#ffffff" draw:opacity="100%"/>
    </style:style>
    <style:style style:name="gr21" style:family="graphic">
      <style:graphic-properties fo:margin-left="0cm" fo:margin-right="0cm" fo:margin-top="0cm" fo:margin-bottom="0cm" style:horizontal-pos="from-left" style:horizontal-rel="paragraph" style:vertical-pos="from-top" style:vertical-rel="paragraph" style:wrap="run-through" style:run-through="foreground"/>
    </style:style>
    <style:style style:name="gr22" style:family="graphic">
      <style:graphic-properties draw:stroke="solid" svg:stroke-width="0.012cm" svg:stroke-color="#000000" draw:stroke-linejoin="miter" svg:stroke-linecap="square" draw:shadow="hidden" fo:margin-left="0cm" fo:margin-right="0cm" fo:margin-top="0cm" fo:margin-bottom="0cm" style:horizontal-pos="from-left" style:horizontal-rel="paragraph" style:vertical-pos="from-top" style:vertical-rel="paragraph" style:wrap="run-through" style:run-through="foreground" draw:fill="solid" draw:fill-color="#000000" draw:opacity="100%"/>
    </style:style>
    <style:style style:name="gr23" style:family="graphic">
      <style:graphic-properties draw:stroke="solid" svg:stroke-width="0.011cm" svg:stroke-color="#000000" svg:stroke-linecap="round" draw:shadow="hidden" fo:margin-left="0cm" fo:margin-right="0cm" fo:margin-top="0cm" fo:margin-bottom="0cm" style:horizontal-pos="from-left" style:horizontal-rel="paragraph" style:vertical-pos="from-top" style:vertical-rel="paragraph" style:wrap="run-through" style:run-through="foreground" draw:fill="solid" draw:fill-color="#ffffff" draw:opacity="100%"/>
    </style:style>
    <style:style style:name="gr24" style:family="graphic">
      <style:graphic-properties fo:margin-left="0cm" fo:margin-right="0cm" fo:margin-top="0cm" fo:margin-bottom="0cm" style:horizontal-pos="from-left" style:horizontal-rel="paragraph" style:vertical-pos="from-top" style:vertical-rel="paragraph" style:wrap="run-through" style:run-through="foreground"/>
    </style:style>
    <style:style style:name="gr25" style:family="graphic">
      <style:graphic-properties draw:stroke="solid" svg:stroke-width="0.012cm" svg:stroke-color="#000000" draw:stroke-linejoin="miter" svg:stroke-linecap="square" draw:shadow="hidden" fo:margin-left="0cm" fo:margin-right="0cm" fo:margin-top="0cm" fo:margin-bottom="0cm" style:horizontal-pos="from-left" style:horizontal-rel="paragraph" style:vertical-pos="from-top" style:vertical-rel="paragraph" style:wrap="run-through" style:run-through="foreground" draw:fill="solid" draw:fill-color="#000000" draw:opacity="100%"/>
    </style:style>
    <style:style style:name="gr26" style:family="graphic">
      <style:graphic-properties draw:stroke="solid" svg:stroke-width="0.011cm" svg:stroke-color="#000000" svg:stroke-linecap="round" draw:shadow="hidden" fo:margin-left="0cm" fo:margin-right="0cm" fo:margin-top="0cm" fo:margin-bottom="0cm" style:horizontal-pos="from-left" style:horizontal-rel="paragraph" style:vertical-pos="from-top" style:vertical-rel="paragraph" style:wrap="run-through" style:run-through="foreground" draw:fill="solid" draw:fill-color="#ffffff" draw:opacity="100%"/>
    </style:style>
    <style:style style:name="tableinfakeframe_gr27" style:parent-style-name="Frame" style:family="graphic">
      <style:graphic-properties fo:min-width="16.470cm" fo:min-height="4.335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8" style:parent-style-name="Frame" style:family="graphic">
      <style:graphic-properties fo:min-width="16.900cm" fo:min-height="7.813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29" style:parent-style-name="Frame" style:family="graphic">
      <style:graphic-properties fo:min-width="16.900cm" fo:min-height="2.661cm" fo:margin-left="0.100cm" fo:margin-right="0.100cm" fo:margin-top="0.100cm" fo:margin-bottom="0.100cm" fo:margin="0.10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0" style:parent-style-name="Frame" style:family="graphic">
      <style:graphic-properties fo:min-width="16.907cm" fo:min-height="2.053cm" fo:margin-left="0.050cm" fo:margin-right="0.050cm" fo:margin-top="0.050cm" fo:margin-bottom="0.050cm" fo:margin="0.050cm" style:horizontal-pos="from-left" style:horizontal-rel="frame-content" style:vertical-pos="from-top" style:vertical-rel="paragraph" fo:border="none" fo:padding="0cm" style:wrap="none" style:run-through="foreground" draw:fill="none"/>
    </style:style>
    <style:style style:name="tableinfakeframe_gr31" style:parent-style-name="Frame" style:family="graphic">
      <style:graphic-properties fo:min-width="4.324cm" fo:min-height="0.82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gr32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gr33" style:parent-style-name="graphic" style:family="graphic">
      <style:graphic-properties svg:stroke-width="0cm" svg:stroke-color="#000000" svg:stroke-linecap="round" draw:color-mode="standard" draw:luminance="0%" draw:contrast="0%" fo:margin-left="0cm" fo:margin-right="0cm" fo:margin-top="0cm" fo:margin-bottom="0cm" style:horizontal-pos="from-left" style:horizontal-rel="paragraph" style:vertical-pos="from-top" style:vertical-rel="paragraph" fo:padding-top="0cm" fo:padding-bottom="0cm" fo:padding-left="0cm" fo:padding-right="0cm" style:wrap="none" style:run-through="foreground" fo:clip="rect(0cm, 0cm, 0cm, 0cm)"/>
    </style:style>
    <style:style style:name="tableinfakeframe_gr34" style:parent-style-name="Frame" style:family="graphic">
      <style:graphic-properties fo:min-width="16.021cm" fo:min-height="2.754cm" fo:margin-left="0cm" fo:margin-right="0cm" fo:margin-top="0cm" fo:margin-bottom="0cm" fo:margin="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5" style:parent-style-name="Frame" style:family="graphic">
      <style:graphic-properties fo:min-width="16.000cm" fo:min-height="8.321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6" style:parent-style-name="Frame" style:family="graphic">
      <style:graphic-properties fo:min-width="4.324cm" fo:min-height="0.82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7" style:parent-style-name="Frame" style:family="graphic">
      <style:graphic-properties fo:min-width="17.023cm" fo:min-height="4.365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8" style:parent-style-name="Frame" style:family="graphic">
      <style:graphic-properties fo:min-width="4.324cm" fo:min-height="0.828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  <style:style style:name="tableinfakeframe_gr39" style:parent-style-name="Frame" style:family="graphic">
      <style:graphic-properties fo:min-width="16.873cm" fo:min-height="2.579cm" fo:margin-left="0.050cm" fo:margin-right="0.050cm" fo:margin-top="0.050cm" fo:margin-bottom="0.050cm" fo:margin="0.050cm" style:horizontal-pos="from-left" style:horizontal-rel="paragraph" style:vertical-pos="from-top" style:vertical-rel="paragraph" fo:border="none" fo:padding="0cm" style:wrap="none" style:run-through="foreground" draw:fill="none"/>
    </style:style>
  </office:automatic-styles>
  <office:body>
    <office:text>
      <text:p text:style-name="P167_0_MS1_b3"><text:span text:style-name="T31"/><text:span text:style-name="T32"><draw:frame draw:style-name="tableinfakeframe_gr0" svg:x="0cm" svg:y="0cm" draw:z-index="0" text:anchor-type="as-char"><draw:text-box><table:table table:style-name="Table1"><table:table-column table:style-name="Table1.A"/><table:table-row table:style-name="Table1.1"><table:table-cell table:style-name="Table1.A1" office:value-type="string"><text:p text:style-name="P222_0"><text:span text:style-name="T81">과학기술정보통신부 공고 제2026-0956호</text:span></text:p></table:table-cell></table:table-row></table:table></draw:text-box></draw:frame></text:span><text:span text:style-name="T36"/></text:p>
      <text:p text:style-name="P168_0"><text:span text:style-name="T37"/></text:p>
      <text:p text:style-name="P168_0"><text:span text:style-name="T82">2026년도 AI 기반 대학 과학기술 혁신사업(자율실험실) 신규과제 공모</text:span></text:p>
      <text:p text:style-name="P168_0"><text:span text:style-name="T42"/></text:p>
      <text:p text:style-name="P169_0"><text:span text:style-name="T40">2026년도 AI 기반 대학 과학기술 혁신사업(자율실험실) 신규과제 </text:span></text:p>
      <text:p text:style-name="P169_0"><text:span text:style-name="T40">선정·지원 계획을 다음과 같이 공고합니다.</text:span></text:p>
      <text:p text:style-name="P170_0"><text:span text:style-name="T47"/></text:p>
      <text:p text:style-name="P171_0"><text:span text:style-name="T23">2026년 9월 14일</text:span></text:p>
      <text:p text:style-name="P71_0"><text:span text:style-name="T48"/></text:p>
      <text:p text:style-name="P171_0"><text:span text:style-name="T30"><draw:frame draw:style-name="tableinfakeframe_gr1" svg:x="0cm" svg:y="0cm" draw:z-index="1" text:anchor-type="as-char"><draw:text-box><table:table table:style-name="Table2"><table:table-column table:style-name="Table2.A"/><table:table-column table:style-name="Table2.B"/><table:table-column table:style-name="Table2.C"/><table:table-row table:style-name="Table2.1"><table:table-cell table:style-name="Table2.A1" office:value-type="string"><text:p text:style-name="P223_0"><text:span text:style-name="T23">&lt;주무부처&gt;</text:span></text:p></table:table-cell><table:table-cell table:style-name="Table2.B1" office:value-type="string"><text:p text:style-name="P224_0"><text:span text:style-name="T23">부총리 겸 과학기술정보통신부 장관</text:span></text:p></table:table-cell><table:table-cell table:style-name="Table2.C1" office:value-type="string"><text:p text:style-name="P224_0"><text:span text:style-name="T23">배경훈</text:span></text:p></table:table-cell></table:table-row><table:table-row table:style-name="Table2.2"><table:table-cell table:style-name="Table2.A2" office:value-type="string"><text:p text:style-name="P223_0"><text:span text:style-name="T23">&lt;전문기관&gt;</text:span></text:p></table:table-cell><table:table-cell table:style-name="Table2.B2" office:value-type="string"><text:p text:style-name="P224_0"><text:span text:style-name="T23">한국연구재단 이사장</text:span></text:p></table:table-cell><table:table-cell table:style-name="Table2.C2" office:value-type="string"><text:p text:style-name="P224_0"><text:span text:style-name="T23">홍원화</text:span></text:p></table:table-cell></table:table-row></table:table></draw:text-box></draw:frame></text:span></text:p>
      <text:p text:style-name="P171_0"><text:span text:style-name="T43"/></text:p>
      <text:p text:style-name="P172_0"><text:span text:style-name="T63"><draw:frame draw:style-name="tableinfakeframe_gr2" svg:x="0cm" svg:y="0cm" draw:z-index="7" text:anchor-type="as-char"><draw:text-box><table:table table:style-name="Table3"><table:table-column table:style-name="Table3.A"/><table:table-column table:style-name="Table3.B"/><table:table-column table:style-name="Table3.C"/><table:table-column table:style-name="Table3.D"/><table:table-row table:style-name="Table3.1"><table:table-cell table:style-name="Table3.A1" office:value-type="string" table:number-rows-spanned="2"><text:p text:style-name="P225_0"><text:span text:style-name="T64">1</text:span></text:p></table:table-cell><table:table-cell table:style-name="Table3.B1" office:value-type="string" table:number-rows-spanned="2"><text:p text:style-name="P225_0"><text:span text:style-name="T63"/></text:p></table:table-cell><table:table-cell table:style-name="Table3.C1" office:value-type="string" table:number-rows-spanned="2"><text:p text:style-name="P225_0"><text:span text:style-name="T63">사업개요</text:span></text:p></table:table-cell><table:table-cell table:style-name="Table3.D1" office:value-type="string"><text:p text:style-name="P226_0"><text:span text:style-name="T65"/></text:p></table:table-cell></table:table-row><table:table-row table:style-name="Table3.2"><table:covered-table-cell/><table:covered-table-cell/><table:covered-table-cell/><table:table-cell table:style-name="Table3.D2" office:value-type="string"><text:p text:style-name="P226_0"><text:span text:style-name="T65"/></text:p></table:table-cell></table:table-row></table:table></draw:text-box></draw:frame></text:span></text:p>
      <text:p text:style-name="P173_0"><text:span text:style-name="T54">□ 사업목적</text:span></text:p>
      <text:p text:style-name="P174_0"><text:span text:style-name="T34"><text:s/>ㅇ </text:span><text:span text:style-name="T51">대규모 중앙거점형 과학기술-AI 인프라</text:span><text:span text:style-name="T34">와 </text:span><text:span text:style-name="T51">대학 연구 역량을 융합</text:span><text:span text:style-name="T34">하여 </text:span><text:span text:style-name="T51">AI 기반</text:span><text:span text:style-name="T34">의 </text:span><text:span text:style-name="T51">과학 난제 해결 생태계 구축</text:span></text:p>
      <text:p text:style-name="P175_0"><text:span text:style-name="T54">□ 공모방식</text:span></text:p>
      <text:p text:style-name="P176_0"><text:span text:style-name="T34"><text:s/>ㅇ 자율실험실 연구센터</text:span><text:span text:style-name="T55"><text:s/>: 자유공모</text:span></text:p>
      <text:p text:style-name="P175_0"><text:span text:style-name="T54">□ 지원계획</text:span></text:p>
      <text:p text:style-name="P79_0"><text:span text:style-name="T55"><draw:frame draw:style-name="tableinfakeframe_gr3" svg:x="0cm" svg:y="0cm" draw:z-index="20" text:anchor-type="as-char"><draw:text-box><table:table table:style-name="Table4"><table:table-column table:style-name="Table4.A"/><table:table-column table:style-name="Table4.B"/><table:table-column table:style-name="Table4.C"/><table:table-column table:style-name="Table4.D"/><table:table-column table:style-name="Table4.E"/><table:table-row table:style-name="Table4.1"><table:table-cell table:style-name="Table4.A1" office:value-type="string"><text:p text:style-name="P227_0"><text:span text:style-name="T120">구분</text:span></text:p></table:table-cell><table:table-cell table:style-name="Table4.B1" office:value-type="string"><text:p text:style-name="P227_0"><text:span text:style-name="T120">지원대상</text:span></text:p></table:table-cell><table:table-cell table:style-name="Table4.C1" office:value-type="string"><text:p text:style-name="P227_0"><text:span text:style-name="T120">연구기간</text:span></text:p></table:table-cell><table:table-cell table:style-name="Table4.D1" office:value-type="string"><text:p text:style-name="P227_0"><text:span text:style-name="T120">신규과제 수</text:span></text:p></table:table-cell><table:table-cell table:style-name="Table4.E1" office:value-type="string"><text:p text:style-name="P227_0"><text:span text:style-name="T120">연구비(간접비 포함)</text:span></text:p></table:table-cell></table:table-row><table:table-row table:style-name="Table4.2"><table:table-cell table:style-name="Table4.A2" office:value-type="string"><text:p text:style-name="P228_0"><text:span text:style-name="T144">자율실험실</text:span></text:p><text:p text:style-name="P228_0"><text:span text:style-name="T144">연구센터</text:span></text:p></table:table-cell><table:table-cell table:style-name="Table4.B2" office:value-type="string"><text:p text:style-name="P228_0"><text:span text:style-name="T120">고등교육법 제2조의 대학 중</text:span></text:p><text:p text:style-name="P228_0"><text:span text:style-name="T120">비수도권 소재 대학</text:span><text:span text:style-name="T145"/></text:p><text:p text:style-name="P228_0"><text:span text:style-name="T118">(4대 과기원 및 POSTECH 제외)</text:span></text:p></table:table-cell><table:table-cell table:style-name="Table4.C2" office:value-type="string"><text:p text:style-name="P228_0"><text:span text:style-name="T118">6년</text:span><text:span text:style-name="T146">*</text:span></text:p><text:p text:style-name="P228_0"><text:span text:style-name="T118">(3+3년)</text:span><text:span text:style-name="T146"/></text:p></table:table-cell><table:table-cell table:style-name="Table4.D2" office:value-type="string"><text:p text:style-name="P228_0"><text:span text:style-name="T118">1개</text:span></text:p></table:table-cell><table:table-cell table:style-name="Table4.E2" office:value-type="string"><text:p text:style-name="P228_0"><text:span text:style-name="T118">연 10억원 이내</text:span></text:p></table:table-cell></table:table-row></table:table></draw:text-box></draw:frame></text:span></text:p>
      <text:p text:style-name="P177_0"><text:span text:style-name="T110"><text:s/>* </text:span><text:span text:style-name="T143">자율실험실 연구센터는 1차년도에 한하여 연구기간을 8개월(‘26.12 ~ ’27.7)로 하여 연 10억원을 지원</text:span></text:p>
      <text:p text:style-name="P178_0"><text:span text:style-name="T110"><text:s/>※ 연구기간은 단계평가를 통한 계속 지원여부 결정 및 예산 상황에 따라 지원 변동 가능</text:span></text:p>
      <text:p text:style-name="P178_0"><text:span text:style-name="T110"><text:s/>※ 연구비는 국회 예산 심사 결과 및 예산 사정에 따라 변동 가능</text:span></text:p>
      <text:p text:style-name="P179_0"><text:span text:style-name="T110"><text:s/>※ </text:span><text:span text:style-name="T111">지역대학의 자율실험실 확충과 지역 내 전문인재 양성을 위하여 4대 과기원 및 POSTECH을 제외한 비수도권 소재 대학으로 지원 자격을 제한</text:span></text:p>
      <text:p text:style-name="P180_0"><text:span text:style-name="T54">□ 지원내용 </text:span></text:p>
      <text:p text:style-name="P181_0"><text:span text:style-name="T34"><text:s/>ㅇ </text:span><text:span text:style-name="T84">고성능 컴퓨팅 인프라</text:span><text:span text:style-name="T85">(클라우드 기반 자원 배분)</text:span><text:span text:style-name="T80"><text:s/>및 </text:span><text:span text:style-name="T84">과학기술-AI 연구 생태계</text:span><text:span text:style-name="T56">(공동 프로젝트 기반 연구인력 양성, AI 기반 난제 해결 지원 등)</text:span><text:span text:style-name="T34"><text:s/>구축 지원</text:span></text:p>
      <text:p text:style-name="P95_0"><text:span text:style-name="T34"><draw:frame draw:style-name="gr4" svg:width="15.599cm" svg:height="4.644cm" svg:x="3.250cm" svg:y="0cm" draw:z-index="5" text:anchor-type="as-char"><draw:image xlink:href="Pictures/EMB000140cd26b6.PNG" xlink:type="simple" xlink:show="embed" xlink:actuate="onLoad"/></draw:frame></text:span></text:p>
      <text:p text:style-name="P180_0"><text:span text:style-name="T54">□ 사업추진체계 및 역할</text:span></text:p>
      <text:p text:style-name="P182_0"><text:span text:style-name="T34"><text:s/>ㅇ 사업 추진체계</text:span><text:span text:style-name="T123"/></text:p>
      <text:p text:style-name="P83_0"><text:span text:style-name="T34"><draw:frame draw:style-name="gr5" svg:width="15.600cm" svg:height="5.500cm" svg:x="2.000cm" svg:y="5.099cm" draw:z-index="6" text:anchor-type="as-char"><draw:image xlink:href="Pictures/EMB000140cd26b7.PNG" xlink:type="simple" xlink:show="embed" xlink:actuate="onLoad"/></draw:frame></text:span></text:p>
      <text:p text:style-name="P182_0"><text:span text:style-name="T34"><text:s/>ㅇ 사업 추진주체별 주요 역할</text:span></text:p>
      <text:p text:style-name="P183_0"><text:span text:style-name="T34"><text:s/><text:s text:c="2"/>- </text:span><text:span text:style-name="T51">(과기정통부)</text:span><text:span text:style-name="T34"><text:s/></text:span><text:span text:style-name="T57">사업 기본계획 확정‧공고, 세부 시행계획 수립, 사업 예산 확보 및 배분·조정, 제도 개선, 사업추진위원회 운영 등 </text:span><text:span text:style-name="T58">사업 총괄</text:span></text:p>
      <text:p text:style-name="P184_0"><text:span text:style-name="T34"><text:s/><text:s text:c="2"/>- </text:span><text:span text:style-name="T58">(한국연구재단) </text:span><text:span text:style-name="T57">사업 공고·접수 운영, 평가단 구성·운영, 선정평가 시행, </text:span><text:span text:style-name="T49">협약 체결 및 관리, 성과평가 실시·분석, 사업비 집행‧관리 등 </text:span><text:span text:style-name="T77">사업 관리·운영</text:span></text:p>
      <text:p text:style-name="P185_0"><text:span text:style-name="T34"><text:s/><text:s text:c="2"/>- </text:span><text:span text:style-name="T88">(기초연구사업 추진위원회) </text:span><text:span text:style-name="T86">사업 기본·시행 계획 수립, 선정·단계·최종 결과 확정, 제재 조치 등 사업 관리·운영에 필요한 </text:span><text:span text:style-name="T87">주요 사항 심의·조정 및 자문</text:span></text:p>
      <text:p text:style-name="P186_0"><text:span text:style-name="T34"><text:s/><text:s text:c="2"/>- </text:span><text:span text:style-name="T51">(연구센터 협의회)</text:span><text:span text:style-name="T34"><text:s/></text:span><text:span text:style-name="T57">신규 연구센터 선정 후 센터가 자율적으로 협의체를 </text:span><text:span text:style-name="T52">구성·운영하며, 센터 간 </text:span><text:span text:style-name="T88">상호 협력의 구심점</text:span><text:span text:style-name="T52"><text:s/>역할 수행 및</text:span><text:span text:style-name="T88"><text:s/>공동 발전 도모</text:span><text:span text:style-name="T52">,</text:span><text:span text:style-name="T79"><text:s/></text:span><text:span text:style-name="T57">분야별 난제 해결 방법론 및 우수 연구 사례 공유, 데이터 표준화 논의 등 </text:span><text:span text:style-name="T58">협력 의제 발굴</text:span><text:span text:style-name="T57"><text:s/>및 </text:span><text:span text:style-name="T58">현장 애로사항 및 정책 제안</text:span></text:p>
      <text:p text:style-name="P97_0_b4"><text:span text:style-name="T58"><draw:frame draw:style-name="tableinfakeframe_gr6" svg:x="0cm" svg:y="0cm" draw:z-index="26" text:anchor-type="as-char"><draw:text-box><table:table table:style-name="Table5"><table:table-column table:style-name="Table5.A"/><table:table-column table:style-name="Table5.B"/><table:table-column table:style-name="Table5.C"/><table:table-column table:style-name="Table5.D"/><table:table-row table:style-name="Table5.1"><table:table-cell table:style-name="Table5.A1" office:value-type="string" table:number-rows-spanned="2"><text:p text:style-name="P225_0"><text:span text:style-name="T64">2</text:span></text:p></table:table-cell><table:table-cell table:style-name="Table5.B1" office:value-type="string" table:number-rows-spanned="2"><text:p text:style-name="P225_0"><text:span text:style-name="T63"/></text:p></table:table-cell><table:table-cell table:style-name="Table5.C1" office:value-type="string" table:number-rows-spanned="2"><text:p text:style-name="P225_0"><text:span text:style-name="T63">사업 기본 방향</text:span></text:p></table:table-cell><table:table-cell table:style-name="Table5.D1" office:value-type="string"><text:p text:style-name="P226_0"><text:span text:style-name="T65"/></text:p></table:table-cell></table:table-row><table:table-row table:style-name="Table5.2"><table:covered-table-cell/><table:covered-table-cell/><table:covered-table-cell/><table:table-cell table:style-name="Table5.D2" office:value-type="string"><text:p text:style-name="P226_0"><text:span text:style-name="T65"/></text:p></table:table-cell></table:table-row></table:table></draw:text-box></draw:frame></text:span></text:p>
      <text:p text:style-name="P97_0"><text:span text:style-name="T58"><draw:frame draw:style-name="gr7" svg:width="17.000cm" svg:height="22.000cm" svg:x="0cm" svg:y="1.002cm" draw:z-index="27" text:anchor-type="as-char"><draw:image xlink:href="Pictures/EMB000140cd26b8.PNG" xlink:type="simple" xlink:show="embed" xlink:actuate="onLoad"/></draw:frame></text:span></text:p>
      <text:p text:style-name="P187_0_b4"><text:span text:style-name="T63"><draw:frame draw:style-name="tableinfakeframe_gr8" svg:x="0cm" svg:y="0cm" draw:z-index="21" text:anchor-type="as-char"><draw:text-box><table:table table:style-name="Table6"><table:table-column table:style-name="Table6.A"/><table:table-column table:style-name="Table6.B"/><table:table-column table:style-name="Table6.C"/><table:table-column table:style-name="Table6.D"/><table:table-row table:style-name="Table6.1"><table:table-cell table:style-name="Table6.A1" office:value-type="string" table:number-rows-spanned="2"><text:p text:style-name="P225_0"><text:span text:style-name="T64">3</text:span></text:p></table:table-cell><table:table-cell table:style-name="Table6.B1" office:value-type="string" table:number-rows-spanned="2"><text:p text:style-name="P225_0"><text:span text:style-name="T63"/></text:p></table:table-cell><table:table-cell table:style-name="Table6.C1" office:value-type="string" table:number-rows-spanned="2"><text:p text:style-name="P225_0"><text:span text:style-name="T63">신청(수행) 자격 및 참여 제한</text:span></text:p></table:table-cell><table:table-cell table:style-name="Table6.D1" office:value-type="string"><text:p text:style-name="P226_0"><text:span text:style-name="T65"/></text:p></table:table-cell></table:table-row><table:table-row table:style-name="Table6.2"><table:covered-table-cell/><table:covered-table-cell/><table:covered-table-cell/><table:table-cell table:style-name="Table6.D2" office:value-type="string"><text:p text:style-name="P226_0"><text:span text:style-name="T65"/></text:p></table:table-cell></table:table-row></table:table></draw:text-box></draw:frame></text:span></text:p>
      <text:p text:style-name="P188_0"><text:span text:style-name="T63"><draw:frame draw:style-name="tableinfakeframe_gr9" svg:x="0cm" svg:y="0cm" draw:z-index="22" text:anchor-type="as-char"><draw:text-box><table:table table:style-name="Table7"><table:table-column table:style-name="Table7.A"/><table:table-row table:style-name="Table7.1"><table:table-cell table:style-name="Table7.A1" office:value-type="string"><text:p text:style-name="P229_0"><text:span text:style-name="T68">★ 연구개발기관, 연구책임자, 연구원의 신청자격 및 제한사항 미충족 시, 사전검토에서 과제 탈락 처리</text:span></text:p></table:table-cell></table:table-row></table:table></draw:text-box></draw:frame></text:span></text:p>
      <text:p text:style-name="P189_0"><text:span text:style-name="T54">□ 주관연구개발기관의 자격</text:span></text:p>
      <text:p text:style-name="P190_0"><text:span text:style-name="T34"><text:s/>ㅇ</text:span><text:span text:style-name="T51"><text:s/>고등교육법 제2조의 대학 중 비수도권 소재 대학</text:span><text:span text:style-name="T128"/></text:p>
      <text:p text:style-name="P191_0"><text:span text:style-name="T129"><text:s/><text:s text:c="2"/>※ <text:s text:c="1"/></text:span><text:span text:style-name="T132">지역 대학의 자율실험실 확충과 지역 내 전문인재 양성을 위하여 4대 과기원 및 POSTECH을 제외한 비수도권 소재 대학으로 지원 자격을 제한</text:span></text:p>
      <text:p text:style-name="P189_0"><text:span text:style-name="T54">□ 신청 및 참여 제한</text:span></text:p>
      <text:p text:style-name="P192_101"><text:span text:style-name="T34"><text:s/>ㅇ </text:span><text:span text:style-name="T51">(참여제한)</text:span><text:span text:style-name="T34"><text:s/></text:span><text:span text:style-name="T121">국가연구개발사업 참여제한 제재처분을 받은 연구자는 참여제한 기간이 신규과제 신청마감 전일(2026.10.13.)까지 종료되는 경우 신규과제 신청 가능</text:span></text:p>
      <text:p text:style-name="P193_101"><text:span text:style-name="T34"><text:s/>ㅇ</text:span><text:span text:style-name="T51"><text:s/>(연구개발과제 수의 제한) </text:span><text:span text:style-name="T34">연구자가 동시에 수행할 수 있는 연구개발과제는 최대 5개 이내로 하며, 그 중 연구책임자로 동시에 수행할 수 있는 연구개발과제는 최대 3개 이내</text:span></text:p>
      <text:p text:style-name="P194_0"><text:span text:style-name="T34"><text:s/>ㅇ </text:span><text:span text:style-name="T51">(중복 신청 제한) </text:span><text:span text:style-name="T147">2026년도 AI 기반 대학 과학기술 혁신사업(자율실험실 연구센터)에 신청하고자 </text:span><text:span text:style-name="T86">하는 연구자(연구책임자 또는 참여(공동)연구원)는 </text:span><text:span text:style-name="T87">동 사업</text:span><text:span text:style-name="T148">*</text:span><text:span text:style-name="T87"><text:s/>내 1개 과제만 신청 및 수행 가능</text:span></text:p>
      <text:p text:style-name="P195_101"><text:span text:style-name="T110"><text:s/><text:s text:c="4"/>* 2026년도 AI 기반 대학 과학기술 혁신사업(AI4S&amp;T, S&amp;T4AI, 자율실험실 연구센터)</text:span></text:p>
      <text:p text:style-name="P196_0"><text:span text:style-name="T34"><text:s/><text:s text:c="2"/>- 중복 신청자가 포함된 모든 과제는 평가 대상에서 제외</text:span></text:p>
      <text:p text:style-name="P195_101"><text:span text:style-name="T110"><text:s/><text:s text:c="4"/>* 주관연구개발기관의 경우에 한해 중복 신청 가능.</text:span></text:p>
      <text:p text:style-name="P196_0"><text:span text:style-name="T34"><text:s/>ㅇ</text:span><text:span text:style-name="T51"><text:s/>(유사과제 신청 제한)</text:span></text:p>
      <text:p text:style-name="P196_0"><text:span text:style-name="T34"><text:s/><text:s text:c="2"/>- 기존에 유사과제를 수행하거나 참여하고 있는 경우 신청을 지양</text:span></text:p>
      <text:p text:style-name="P197_0"><text:span text:style-name="T34"><text:s/><text:s text:c="2"/>- </text:span><text:span text:style-name="T127">기지원된 국가연구개발과제(타부처 포함)와 유사성을 신청 전 반드시 개별 확인</text:span></text:p>
      <text:p text:style-name="P196_0"><text:span text:style-name="T34"><text:s/><text:s text:c="2"/>- 기존 국가연구개발사업 과제와 중복 과제로 판명 시 선정에서 제외</text:span></text:p>
      <text:p text:style-name="P198_0"><text:span text:style-name="T95"><text:s/><text:s text:c="3"/>※ 유사과제 검색 방법 : www.ntis.go.kr 로그인 → 과제참여 → 유사과제 → 유사성검토</text:span></text:p>
      <text:p text:style-name="P189_0"><text:span text:style-name="T54">□ 연구센터 연구진 구성 및 자격</text:span></text:p>
      <text:p text:style-name="P199_0"><text:span text:style-name="T34"><text:s/>ㅇ 연구진은 연구책임자, 참여(공동)연구원, 참여연구원 등으로 구성</text:span></text:p>
      <text:p text:style-name="P200_0"><text:span text:style-name="T110"><text:s/><text:s text:c="2"/>※ </text:span><text:span text:style-name="T111">본 사업의 참여(공동)연구원은 연구책임자와 연구개발과제를 분담하여 공동으로 수행하는 </text:span><text:span text:style-name="T110">연구자를 의미하며, 국가연구개발혁신법 상 참여연구자에 해당</text:span></text:p>
      <text:p text:style-name="P200_0"><text:span text:style-name="T110"><text:s/><text:s text:c="2"/>※ </text:span><text:span text:style-name="T111">참여(공동)연구원의 소속 기관은 공동연구개발기관이 아님</text:span></text:p>
      <text:p text:style-name="P201_0"><text:span text:style-name="T76"><text:s/>ㅇ 아래의 자격 기준 및 요건을 반드시 충족하여야 함</text:span></text:p>
      <text:p text:style-name="P142_0"><text:span text:style-name="T34"><draw:frame draw:style-name="tableinfakeframe_gr10" svg:x="0cm" svg:y="0cm" draw:z-index="25" text:anchor-type="as-char"><draw:text-box><table:table table:style-name="Table8"><table:table-column table:style-name="Table8.A"/><table:table-column table:style-name="Table8.B"/><table:table-column table:style-name="Table8.C"/><table:table-row table:style-name="Table8.1"><table:table-cell table:style-name="Table8.A1" office:value-type="string"><text:p text:style-name="P230_0"><text:span text:style-name="T112">구분</text:span></text:p></table:table-cell><table:table-cell table:style-name="Table8.B1" office:value-type="string"><text:p text:style-name="P230_0"><text:span text:style-name="T113">자격</text:span></text:p></table:table-cell><table:table-cell table:style-name="Table8.C1" office:value-type="string"><text:p text:style-name="P230_0"><text:span text:style-name="T113">비고</text:span></text:p></table:table-cell></table:table-row><table:table-row table:style-name="Table8.2"><table:table-cell table:style-name="Table8.A2" office:value-type="string"><text:p text:style-name="P231_0"><text:span text:style-name="T112">(연구센터)</text:span></text:p><text:p text:style-name="P231_0"><text:span text:style-name="T112">연구책임자</text:span></text:p></table:table-cell><table:table-cell table:style-name="Table8.B2" office:value-type="string"><text:p text:style-name="P232_0"><text:span text:style-name="T114">▪ </text:span><text:span text:style-name="T115">국내 대학 소속 이공계 분야 전임교원</text:span></text:p><text:p text:style-name="P233_0"><text:span text:style-name="T50"><text:s/><text:s text:c="1"/>(신청 마감일 기준, 주관연구개발기관에 재직 및 연구 수행기간 동안 </text:span><text:span text:style-name="T113">재직 보장</text:span><text:span text:style-name="T50">)</text:span></text:p></table:table-cell><table:table-cell table:style-name="Table8.C2" office:value-type="string" table:number-rows-spanned="2"><text:p text:style-name="P234_0"><text:span text:style-name="T50">전임 및 비전임의 구분은 해당 소속기관의 규정과 지침에 따름</text:span></text:p></table:table-cell></table:table-row><table:table-row table:style-name="Table8.3"><table:table-cell table:style-name="Table8.A3" office:value-type="string"><text:p text:style-name="P231_0"><text:span text:style-name="T112">참여(공동)연구원</text:span></text:p></table:table-cell><table:table-cell table:style-name="Table8.B3" office:value-type="string"><text:p text:style-name="P235_0"><text:span text:style-name="T50">▪ 국내 대학 소속 교원(전임·비전임)</text:span></text:p></table:table-cell><table:covered-table-cell/></table:table-row><table:table-row table:style-name="Table8.4"><table:table-cell table:style-name="Table8.A4" office:value-type="string"><text:p text:style-name="P234_0"><text:span text:style-name="T113">참여연구원</text:span></text:p></table:table-cell><table:table-cell table:style-name="Table8.B4" office:value-type="string"><text:p text:style-name="P235_0"><text:span text:style-name="T50">▪ 학부생 및 석·박사 과정생</text:span></text:p><text:p text:style-name="P236_0"><text:span text:style-name="T50">▪ 학·석·박사급 연구원(단, 과정생이 아닌 경우 고용계약 체결 필수)</text:span></text:p></table:table-cell><table:table-cell table:style-name="Table8.C4" office:value-type="string"><text:p text:style-name="P237_0"><text:span text:style-name="T50">전임교원은 참여 불가</text:span></text:p></table:table-cell></table:table-row></table:table></draw:text-box></draw:frame></text:span></text:p>
      <text:p text:style-name="P131_0"><text:span text:style-name="T54"><draw:frame draw:style-name="tableinfakeframe_gr11" svg:x="0cm" svg:y="0cm" draw:z-index="28" text:anchor-type="as-char"><draw:text-box><table:table table:style-name="Table9"><table:table-column table:style-name="Table9.A"/><table:table-column table:style-name="Table9.B"/><table:table-column table:style-name="Table9.C"/><table:table-column table:style-name="Table9.D"/><table:table-row table:style-name="Table9.1"><table:table-cell table:style-name="Table9.A1" office:value-type="string" table:number-rows-spanned="2"><text:p text:style-name="P225_0"><text:span text:style-name="T64">4</text:span></text:p></table:table-cell><table:table-cell table:style-name="Table9.B1" office:value-type="string" table:number-rows-spanned="2"><text:p text:style-name="P225_0"><text:span text:style-name="T63"/></text:p></table:table-cell><table:table-cell table:style-name="Table9.C1" office:value-type="string" table:number-rows-spanned="2"><text:p text:style-name="P225_0"><text:span text:style-name="T63">공동연구진 구성</text:span></text:p></table:table-cell><table:table-cell table:style-name="Table9.D1" office:value-type="string"><text:p text:style-name="P226_0"><text:span text:style-name="T65"/></text:p></table:table-cell></table:table-row><table:table-row table:style-name="Table9.2"><table:covered-table-cell/><table:covered-table-cell/><table:covered-table-cell/><table:table-cell table:style-name="Table9.D2" office:value-type="string"><text:p text:style-name="P226_0"><text:span text:style-name="T65"/></text:p></table:table-cell></table:table-row></table:table></draw:text-box></draw:frame></text:span></text:p>
      <text:p text:style-name="P189_0"><text:span text:style-name="T54">□ 공동연구진 구성</text:span></text:p>
      <text:p text:style-name="P131_0"><text:span text:style-name="T54"><draw:frame draw:style-name="tableinfakeframe_gr12" svg:x="0cm" svg:y="0cm" draw:z-index="23" text:anchor-type="as-char"><draw:text-box><table:table table:style-name="Table10"><table:table-column table:style-name="Table10.A"/><table:table-row table:style-name="Table10.1"><table:table-cell table:style-name="Table10.A1" office:value-type="string"><text:p text:style-name="P238_0"><text:span text:style-name="T66">★ 연구원 구성 사항 미충족 시 사전(요건)검토에서 과제 탈락 처리</text:span></text:p><text:p text:style-name="P238_0"><text:span text:style-name="T10">★ 해당 공동연구진 구성 요건은 과제수행 기간 중 계속해서 충족해야 함</text:span></text:p></table:table-cell></table:table-row></table:table></draw:text-box></draw:frame></text:span></text:p>
      <text:p text:style-name="P199_0"><text:span text:style-name="T34"><text:s/>ㅇ 연구센터 공동연구진은 다음의 조건을 충족하여 </text:span><text:span text:style-name="T51">3~5인</text:span><text:span text:style-name="T34">으로 구성</text:span></text:p>
      <text:p text:style-name="P202_102"><text:span text:style-name="T10"><text:s/><text:s text:c="1"/>* </text:span><text:span text:style-name="T116">공동연구진 : 연구책임자 + 참여(공동)연구원</text:span><text:span text:style-name="T117">(연구책임자 포함 3인~5인으로만 구성 가능)</text:span></text:p>
      <text:p text:style-name="P142_0"><text:span text:style-name="T34"><draw:frame draw:style-name="tableinfakeframe_gr14" svg:x="0cm" svg:y="0cm" draw:z-index="24" text:anchor-type="as-char"><draw:text-box><table:table table:style-name="Table11"><table:table-column table:style-name="Table11.A"/><table:table-row table:style-name="Table11.1"><table:table-cell table:style-name="Table11.A1" office:value-type="string"><text:p text:style-name="P239_0"><text:span text:style-name="T10">&lt; </text:span><text:span text:style-name="T66">참고: 연구센터 구성 세부사항</text:span><text:span text:style-name="T10"><text:s/>&gt;</text:span></text:p><text:p text:style-name="P240_0"><text:span text:style-name="T69"><draw:frame draw:style-name="tableinfakeframe_gr13" svg:x="0cm" svg:y="0cm" draw:z-index="32" text:anchor-type="as-char"><draw:text-box><table:table table:style-name="Table12"><table:table-column table:style-name="Table12.A"/><table:table-column table:style-name="Table12.B"/><table:table-row table:style-name="Table12.1"><table:table-cell table:style-name="Table12.A1" office:value-type="string"><text:p text:style-name="P242_0"><text:span text:style-name="T119">구분</text:span></text:p></table:table-cell><table:table-cell table:style-name="Table12.B1" office:value-type="string"><text:p text:style-name="P242_0"><text:span text:style-name="T119">자율실험실 연구센터</text:span></text:p></table:table-cell></table:table-row><table:table-row table:style-name="Table12.2"><table:table-cell table:style-name="Table12.A2" office:value-type="string"><text:p text:style-name="P242_0"><text:span text:style-name="T119">연구책임자</text:span></text:p></table:table-cell><table:table-cell table:style-name="Table12.B2" office:value-type="string"><text:p text:style-name="P243_0"><text:span text:style-name="T110">- 연구책임자는 국내대학 소속 </text:span><text:span text:style-name="T119">이공분야 전임교원</text:span><text:span text:style-name="T110">이어야 함</text:span></text:p><text:p text:style-name="P243_0"><text:span text:style-name="T95"><text:s/><text:s text:c="1"/>(신청 마감일 기준 주관연구개발기관에 재직)</text:span></text:p></table:table-cell></table:table-row><table:table-row table:style-name="Table12.3"><table:table-cell table:style-name="Table12.A3" office:value-type="string" table:number-rows-spanned="2"><text:p text:style-name="P242_0"><text:span text:style-name="T119">연구주제 및 </text:span></text:p><text:p text:style-name="P242_0"><text:span text:style-name="T119">과제 구성</text:span></text:p></table:table-cell><table:table-cell table:style-name="Table12.B3" office:value-type="string"><text:p text:style-name="P244_0"><text:span text:style-name="T139">자율실험실을 접목</text:span><text:span text:style-name="T140">한 도메인 </text:span><text:span text:style-name="T139">난제 해결 R&amp;D 수행</text:span></text:p></table:table-cell></table:table-row><table:table-row table:style-name="Table12.4"><table:covered-table-cell/><table:table-cell table:style-name="Table12.B4" office:value-type="string"><text:p text:style-name="P245_0"><text:span text:style-name="T110">- 연구주제는 연구그룹 전체가 하나의 연구 목표를 가지고 협력하여 연구할 수 있는 주제로 구성</text:span></text:p><text:p text:style-name="P246_0"><text:span text:style-name="T110">- 단위과제(별도의 세부과제 및 위탁과제 구성 불가)</text:span></text:p></table:table-cell></table:table-row><table:table-row table:style-name="Table12.5"><table:table-cell table:style-name="Table12.A5" office:value-type="string" table:number-rows-spanned="3"><text:p text:style-name="P242_0"><text:span text:style-name="T119">참여(공동)</text:span></text:p><text:p text:style-name="P242_0"><text:span text:style-name="T119">연구원</text:span></text:p></table:table-cell><table:table-cell table:style-name="Table12.B5" office:value-type="string"><text:p text:style-name="P247_0"><text:span text:style-name="T110">- 연구책임자와 동일 주관연구개발기관</text:span><text:span text:style-name="T141"><text:s/></text:span><text:span text:style-name="T110">소속 제한 없음</text:span></text:p></table:table-cell></table:table-row><table:table-row table:style-name="Table12.6"><table:covered-table-cell/><table:table-cell table:style-name="Table12.B6" office:value-type="string"><text:p text:style-name="P248_0"><text:span text:style-name="T110">- 국내 대학 소속 교원(전임·비전임) / 박사후연구원 참여불가</text:span></text:p></table:table-cell></table:table-row><table:table-row table:style-name="Table12.7"><table:covered-table-cell/><table:table-cell table:style-name="Table12.B7" office:value-type="string"><text:p text:style-name="P248_0"><text:span text:style-name="T110">- AI 전문가</text:span><text:span text:style-name="T141">*</text:span><text:span text:style-name="T110"><text:s/>1인 이상 참여 필수 (미충족시 요건 탈락 처리)</text:span></text:p><text:p text:style-name="P249_0"><text:span text:style-name="T120"><text:s/></text:span><text:span text:style-name="T110">* </text:span><text:span text:style-name="T142">반드시 AI 관련 학위를 소지할 필요는 없으나 관련 경력 등을 보유한 전문가</text:span><text:span text:style-name="T122"><text:s/></text:span></text:p></table:table-cell></table:table-row></table:table></draw:text-box></draw:frame></text:span></text:p><text:p text:style-name="P241_0"><text:span text:style-name="T53"><text:s/>※ 중복 신청 불가 </text:span></text:p></table:table-cell></table:table-row></table:table></draw:text-box></draw:frame></text:span></text:p>
      <text:p text:style-name="P117_0_b4"><text:span text:style-name="T34"><draw:frame draw:style-name="tableinfakeframe_gr15" svg:x="0cm" svg:y="0cm" draw:z-index="18" text:anchor-type="as-char"><draw:text-box><table:table table:style-name="Table13"><table:table-column table:style-name="Table13.A"/><table:table-column table:style-name="Table13.B"/><table:table-column table:style-name="Table13.C"/><table:table-column table:style-name="Table13.D"/><table:table-row table:style-name="Table13.1"><table:table-cell table:style-name="Table13.A1" office:value-type="string" table:number-rows-spanned="2"><text:p text:style-name="P225_0"><text:span text:style-name="T64">5</text:span></text:p></table:table-cell><table:table-cell table:style-name="Table13.B1" office:value-type="string" table:number-rows-spanned="2"><text:p text:style-name="P225_0"><text:span text:style-name="T63"/></text:p></table:table-cell><table:table-cell table:style-name="Table13.C1" office:value-type="string" table:number-rows-spanned="2"><text:p text:style-name="P225_0"><text:span text:style-name="T63">주관연구개발기관 지원 및 확약사항</text:span></text:p></table:table-cell><table:table-cell table:style-name="Table13.D1" office:value-type="string"><text:p text:style-name="P226_0"><text:span text:style-name="T65"/></text:p></table:table-cell></table:table-row><table:table-row table:style-name="Table13.2"><table:covered-table-cell/><table:covered-table-cell/><table:covered-table-cell/><table:table-cell table:style-name="Table13.D2" office:value-type="string"><text:p text:style-name="P226_0"><text:span text:style-name="T65"/></text:p></table:table-cell></table:table-row></table:table></draw:text-box></draw:frame></text:span></text:p>
      <text:p text:style-name="P203_0"><text:span text:style-name="T34"><draw:frame draw:style-name="tableinfakeframe_gr16" svg:x="0cm" svg:y="0cm" draw:z-index="19" text:anchor-type="as-char"><draw:text-box><table:table table:style-name="Table14"><table:table-column table:style-name="Table14.A"/><table:table-row table:style-name="Table14.1"><table:table-cell table:style-name="Table14.A1" office:value-type="string"><text:p text:style-name="P229_0"><text:span text:style-name="T68">★ </text:span><text:span text:style-name="T62">주관연구개발기관 지원 및 확약사항에 대하여 미이행 시 차년도 간접비 감액 등 후속조치 예정</text:span></text:p></table:table-cell></table:table-row></table:table></draw:text-box></draw:frame></text:span><text:span text:style-name="T54">□ 주관연구개발기관 지원 필수사항</text:span></text:p>
      <text:p text:style-name="P204_0"><text:span text:style-name="T34"><text:s/><text:s text:c="2"/>ㅇ 총 연구기간 동안 연구책임자의 재직 보장</text:span><text:span text:style-name="T126"/></text:p>
      <text:p text:style-name="P205_0"><text:span text:style-name="T34"><text:s/><text:s text:c="2"/>ㅇ 독립된 센터로 설치 및 운영 지원 등</text:span></text:p>
      <text:p text:style-name="P206_0"><text:span text:style-name="T54">□ 주관연구개발기관 지원 권장사항</text:span></text:p>
      <text:p text:style-name="P204_0"><text:span text:style-name="T34"><text:s/><text:s text:c="2"/>ㅇ 센터 전용공간 지원 권고 및 원활한 공동연구 수행을 위해 </text:span><text:span text:style-name="T51">센터 전용공간 지원시 공간의 물리적 집적화 권장</text:span></text:p>
      <text:p text:style-name="P207_0"><text:span text:style-name="T95"><text:s/><text:s text:c="3"/>※ 주관연구책임자(센터장)실, 참여교수 연구실, 연구기기실, 세미나실 등 센터 전용공간</text:span></text:p>
      <text:p text:style-name="P207_0"><text:span text:style-name="T95"><text:s/><text:s text:c="4"/>※ 전용공간 제공시, 주관연구개발기관이 주관연구책임자에게 공간 사용료(관리비, 공과금 등) 부과 금지</text:span></text:p>
      <text:p text:style-name="P204_0"><text:span text:style-name="T34"><text:s/><text:s text:c="2"/></text:span><text:span text:style-name="T51">ㅇ 연구인력 및 연구기기</text:span></text:p>
      <text:p text:style-name="P208_0"><text:span text:style-name="T34"><text:s/><text:s text:c="4"/>- </text:span><text:span text:style-name="T86">신규교수 채용 시, 센터 관련 교수의 우선 충원 방침 마련(박사후 연구원, 신진교수 등 젊은 연구자 채용 권장)</text:span></text:p>
      <text:p text:style-name="P209_0"><text:span text:style-name="T34"><text:s/><text:s text:c="4"/>- </text:span><text:span text:style-name="T57">구매 또는 공용기기 활용을 통해 연구 수행 시 필요한 연구기기 지원</text:span></text:p>
      <text:p text:style-name="P204_0"><text:span text:style-name="T34"><text:s/><text:s text:c="1"/></text:span><text:span text:style-name="T51"><text:s/>ㅇ 강의시간 및 보직</text:span></text:p>
      <text:p text:style-name="P210_0"><text:span text:style-name="T34"><text:s/><text:s text:c="4"/>- 주관연구책임자가 연구에 몰입할 수 있도록 강의시간 축소 및 별도 보직을 맡지 않는 것을 권장</text:span></text:p>
      <text:p text:style-name="P211_0_b4"><text:span text:style-name="T63"><draw:frame draw:style-name="tableinfakeframe_gr17" svg:x="0cm" svg:y="0cm" draw:z-index="14" text:anchor-type="as-char"><draw:text-box><table:table table:style-name="Table15"><table:table-column table:style-name="Table15.A"/><table:table-column table:style-name="Table15.B"/><table:table-column table:style-name="Table15.C"/><table:table-column table:style-name="Table15.D"/><table:table-row table:style-name="Table15.1"><table:table-cell table:style-name="Table15.A1" office:value-type="string" table:number-rows-spanned="2"><text:p text:style-name="P225_0"><text:span text:style-name="T64">6</text:span></text:p></table:table-cell><table:table-cell table:style-name="Table15.B1" office:value-type="string" table:number-rows-spanned="2"><text:p text:style-name="P225_0"><text:span text:style-name="T63"/></text:p></table:table-cell><table:table-cell table:style-name="Table15.C1" office:value-type="string" table:number-rows-spanned="2"><text:p text:style-name="P225_0"><text:span text:style-name="T63">신청방법 및 신청기간</text:span></text:p></table:table-cell><table:table-cell table:style-name="Table15.D1" office:value-type="string"><text:p text:style-name="P226_0"><text:span text:style-name="T65"/></text:p></table:table-cell></table:table-row><table:table-row table:style-name="Table15.2"><table:covered-table-cell/><table:covered-table-cell/><table:covered-table-cell/><table:table-cell table:style-name="Table15.D2" office:value-type="string"><text:p text:style-name="P226_0"><text:span text:style-name="T65"/></text:p></table:table-cell></table:table-row></table:table></draw:text-box></draw:frame></text:span></text:p>
      <text:p text:style-name="P212_0"><text:span text:style-name="T54">□ 신청방법</text:span></text:p>
      <text:p text:style-name="P213_0"><text:span text:style-name="T34"><text:s/>ㅇ </text:span><text:span text:style-name="T60">범부처통합연구지원시스템(IRIS, </text:span><text:span text:style-name="T61">https://www.iris.go.kr</text:span><text:span text:style-name="T60">)</text:span><text:span text:style-name="T59">에 연구책임자가 </text:span><text:span text:style-name="T52">로그인하여 온라인 입력정보 작성 및 연구계획서 등 탑재 후 주관연구기관 확인·승인</text:span></text:p>
      <text:p text:style-name="P75_0"><text:span text:style-name="T22"><draw:frame draw:style-name="tableinfakeframe_gr27" svg:x="0cm" svg:y="0cm" draw:z-index="10" text:anchor-type="as-char"><draw:text-box><table:table table:style-name="Table16"><table:table-column table:style-name="Table16.A"/><table:table-column table:style-name="Table16.B"/><table:table-column table:style-name="Table16.C"/><table:table-column table:style-name="Table16.D"/><table:table-column table:style-name="Table16.E"/><table:table-column table:style-name="Table16.F"/><table:table-column table:style-name="Table16.G"/><table:table-column table:style-name="Table16.H"/><table:table-row table:style-name="Table16.1"><table:table-cell table:style-name="Table16.A1" office:value-type="string" table:number-columns-spanned="2"><text:p text:style-name="P250_0"><text:span text:style-name="T74">접수 전 필수 이행사항</text:span></text:p></table:table-cell><table:covered-table-cell/><table:table-cell table:style-name="Table16.C1" office:value-type="string" table:number-rows-spanned="2"><text:p text:style-name="P251_0"><text:span text:style-name="T10"><draw:g draw:z-index="11" draw:style-name="gr18" text:anchor-type="as-char"><draw:polygon draw:points="690,1625 123,1625 2,1374 759,407 780,332 1051,855 1133,1123 787,1962 690,1721 690,1625 " svg:x="0.001cm" svg:y="0.117cm" svg:width="0.399cm" svg:height="0.575cm" svg:viewBox="0 0 1133 1962" draw:style-name="gr19"><text:p/></draw:polygon><draw:polygon draw:points="1049,859 672,0 672,346 0,345 0,1370 691,1371 691,1728 1049,859 " svg:x="0cm" svg:y="0cm" svg:width="0.370cm" svg:height="0.610cm" svg:viewBox="0 0 1049 1728" draw:style-name="gr20"><text:p/></draw:polygon></draw:g></text:span></text:p></table:table-cell><table:table-cell table:style-name="Table16.D1" office:value-type="string" table:number-columns-spanned="3"><text:p text:style-name="P250_0"><text:span text:style-name="T74">접수</text:span></text:p></table:table-cell><table:covered-table-cell/><table:covered-table-cell/><table:table-cell table:style-name="Table16.G1" office:value-type="string" table:number-rows-spanned="2"><text:p text:style-name="P252_0"><text:span text:style-name="T10"><draw:g draw:z-index="12" draw:style-name="gr21" text:anchor-type="as-char"><draw:polygon draw:points="690,1625 123,1625 2,1374 759,407 780,332 1051,855 1133,1123 787,1962 690,1721 690,1625 " svg:x="0.001cm" svg:y="0.117cm" svg:width="0.399cm" svg:height="0.575cm" svg:viewBox="0 0 1133 1962" draw:style-name="gr22"><text:p/></draw:polygon><draw:polygon draw:points="1049,859 672,0 672,346 0,345 0,1370 691,1371 691,1728 1049,859 " svg:x="0cm" svg:y="0cm" svg:width="0.370cm" svg:height="0.610cm" svg:viewBox="0 0 1049 1728" draw:style-name="gr23"><text:p/></draw:polygon></draw:g></text:span></text:p></table:table-cell><table:table-cell table:style-name="Table16.H1" office:value-type="string" table:number-rows-spanned="3"><text:p text:style-name="P253_0"><text:span text:style-name="T93">연구과제</text:span></text:p><text:p text:style-name="P253_0"><text:span text:style-name="T91">신청완료</text:span></text:p></table:table-cell></table:table-row><table:table-row table:style-name="Table16.2"><table:table-cell table:style-name="Table16.A2" office:value-type="string"><text:p text:style-name="P254_0"><text:span text:style-name="T10">연구(책임)자가</text:span><text:span text:style-name="T89"><text:s/></text:span></text:p><text:p text:style-name="P254_0"><text:span text:style-name="T89">NRI 가입, 연구자전환 동의 </text:span><text:span text:style-name="T97">및 정보 등록ㆍ</text:span><text:span text:style-name="T93">갱신</text:span></text:p><text:p text:style-name="P254_0"><text:span text:style-name="T69">(학력, 경력 등)</text:span></text:p></table:table-cell><table:table-cell table:style-name="Table16.B2" office:value-type="string"><text:p text:style-name="P254_0"><text:span text:style-name="T10">IRIS 기관등록, 기관총괄담당자 신청(기관담당자 권한 부여), </text:span><text:span text:style-name="T98">기관대표자 등록 등</text:span></text:p></table:table-cell><table:covered-table-cell/><table:table-cell table:style-name="Table16.D2" office:value-type="string"><text:p text:style-name="P254_0"><text:span text:style-name="T10">온라인 입력정보 작성 및 연구개발</text:span></text:p><text:p text:style-name="P254_0"><text:span text:style-name="T10">계획서 등 등록</text:span></text:p></table:table-cell><table:table-cell table:style-name="Table16.E2" office:value-type="string"><text:p text:style-name="P255_0"><text:span text:style-name="T10"><draw:g draw:z-index="13" draw:style-name="gr24" text:anchor-type="as-char"><draw:polygon draw:points="690,1625 123,1625 2,1374 759,407 780,332 1051,855 1133,1123 787,1962 690,1721 690,1625 " svg:x="0.001cm" svg:y="0.117cm" svg:width="0.399cm" svg:height="0.575cm" svg:viewBox="0 0 1133 1962" draw:style-name="gr25"><text:p/></draw:polygon><draw:polygon draw:points="1049,859 672,0 672,346 0,345 0,1370 691,1371 691,1728 1049,859 " svg:x="0cm" svg:y="0cm" svg:width="0.370cm" svg:height="0.610cm" svg:viewBox="0 0 1049 1728" draw:style-name="gr26"><text:p/></draw:polygon></draw:g></text:span></text:p></table:table-cell><table:table-cell table:style-name="Table16.F2" office:value-type="string"><text:p text:style-name="P256_0"><text:span text:style-name="T96">주관연구기관의 </text:span></text:p><text:p text:style-name="P256_0"><text:span text:style-name="T67">온라인 등록사항</text:span></text:p><text:p text:style-name="P256_0"><text:span text:style-name="T93">확인・승인</text:span></text:p></table:table-cell><table:covered-table-cell/><table:covered-table-cell/></table:table-row><table:table-row table:style-name="Table16.3"><table:table-cell table:style-name="Table16.A3" office:value-type="string"><text:p text:style-name="P254_0"><text:span text:style-name="T66">󰊱 </text:span><text:span text:style-name="T91">연구자</text:span></text:p></table:table-cell><table:table-cell table:style-name="Table16.B3" office:value-type="string"><text:p text:style-name="P254_0"><text:span text:style-name="T66">󰊲 </text:span><text:span text:style-name="T91">주관연구기관</text:span></text:p></table:table-cell><table:table-cell table:style-name="Table16.C3" office:value-type="string"><text:p text:style-name="P252_0"><text:span text:style-name="T10"/></text:p></table:table-cell><table:table-cell table:style-name="Table16.D3" office:value-type="string"><text:p text:style-name="P252_0"><text:span text:style-name="T91">연구책임자</text:span></text:p></table:table-cell><table:table-cell table:style-name="Table16.E3" office:value-type="string"><text:p text:style-name="P252_0"><text:span text:style-name="T10"/></text:p></table:table-cell><table:table-cell table:style-name="Table16.F3" office:value-type="string"><text:p text:style-name="P252_0"><text:span text:style-name="T94">주관연구기관장</text:span></text:p></table:table-cell><table:table-cell table:style-name="Table16.G3" office:value-type="string"><text:p text:style-name="P252_0"><text:span text:style-name="T10"/></text:p></table:table-cell><table:covered-table-cell/></table:table-row></table:table></draw:text-box></draw:frame></text:span></text:p>
      <text:p text:style-name="P214_0"><text:span text:style-name="T110"><text:s/><text:s text:c="2"/>※ </text:span><text:span text:style-name="T122">접수 전 소속기관의 연구관리 담당자에게 주관연구기관 승인 가능여부를 반드시 확인 요망</text:span></text:p>
      <text:p text:style-name="P214_0"><text:span text:style-name="T110"><text:s/><text:s text:c="2"/>※ 세부 사항은 별첨 세부사업 신청요강을 반드시 확인</text:span></text:p>
      <text:p text:style-name="P215_0"><text:span text:style-name="T10"><draw:frame draw:style-name="tableinfakeframe_gr28" svg:x="0cm" svg:y="0cm" draw:z-index="2" text:anchor-type="as-char"><draw:text-box><table:table table:style-name="Table17"><table:table-column table:style-name="Table17.A"/><table:table-row table:style-name="Table17.1"><table:table-cell table:style-name="Table17.A1" office:value-type="string"><text:p text:style-name="P257_0"><text:span text:style-name="T95">▸</text:span><text:span text:style-name="T83">IRIS를 통한 과제신청을 위해 </text:span><text:span text:style-name="T92">접수 전 필수 이행사항이 있으니 과제신청에 문제가 없도록 사전에 준비하여 주시기 바랍니다.</text:span><text:span text:style-name="T100"/></text:p><text:p text:style-name="P258_0"><text:span text:style-name="T95"><text:s/></text:span><text:span text:style-name="T92">󰊱 <text:s text:c="1"/>(연구자)</text:span><text:span text:style-name="T101"><text:s/></text:span><text:span text:style-name="T106">① </text:span><text:span text:style-name="T109">IRIS 회원가입, </text:span><text:span text:style-name="T106">②</text:span><text:span text:style-name="T109"><text:s/>IRIS 내 NRI(국가연구자정보시스템)로 이동하여 연구자 전환 동의(국가연구자번호 발급), </text:span><text:span text:style-name="T106">③</text:span><text:span text:style-name="T109"><text:s/>NRI 내 학력/경력</text:span><text:span text:style-name="T102">* </text:span><text:span text:style-name="T109">및 주요 연구수행 실적</text:span><text:span text:style-name="T102">**</text:span><text:span text:style-name="T109"><text:s/>정보 등록 필수</text:span></text:p><text:p text:style-name="P259_0"><text:span text:style-name="T95"><text:s/><text:s text:c="3"/></text:span><text:span text:style-name="T78">* 경력정보에서 근무(소속)부서 등록 필수</text:span></text:p><text:p text:style-name="P259_0"><text:span text:style-name="T78"><text:s/><text:s text:c="2"/>** 최근 5년간 수행완료 과제, 수행 중/신청 중 과제 목록 작성 </text:span></text:p><text:p text:style-name="P260_0"><text:span text:style-name="T78"><text:s/><text:s text:c="3"/>※ </text:span><text:span text:style-name="T75">① 및 ②</text:span><text:span text:style-name="T78">: 연구책임자 포함 </text:span><text:span text:style-name="T103">참여연구자 전원 필수(학생연구자 포함)</text:span><text:span text:style-name="T78">, </text:span><text:span text:style-name="T75">③:</text:span><text:span text:style-name="T78"><text:s/>연구책임자만 필수</text:span></text:p><text:p text:style-name="P261_0"><text:span text:style-name="T95"><text:s/></text:span><text:span text:style-name="T92">󰊲 <text:s text:c="1"/>(주관연구기관)</text:span><text:span text:style-name="T95"><text:s/></text:span><text:span text:style-name="T107">IRIS 기관등록, 기관총괄담당자 신청(기관담당자 권한부여), 기관대표자 등록 등</text:span></text:p><text:p text:style-name="P262_0"><text:span text:style-name="T78"><text:s/><text:s text:c="3"/>※ 기관대표자 및 기관(총괄)담당자도 IRIS 회원가입 및 연구자 전환 동의(국가연구자번호 발급)가 필수이며, 대표자 정보 미등록 시 연구자가 과제접수를 완료할 수 없으므로, </text:span><text:span text:style-name="T75">반드시 신청기간 시작 전까지 필수 이행사항 조치 필요</text:span></text:p><text:p text:style-name="P263_0"><text:span text:style-name="T75"><text:s/><text:s text:c="3"/>※ </text:span><text:span text:style-name="T108">세부내용은 [별첨(매뉴얼)1-1]</text:span><text:span text:style-name="T90">(연구개발과제 접수 전 필수 이행사항(KISTEP IRIS운영단))</text:span><text:span text:style-name="T108"><text:s/>및 [별첨</text:span><text:span text:style-name="T75">(매뉴얼)1-2]</text:span><text:span text:style-name="T78">(IRIS 회원가입(연구자 전환) 및 연구자정보 등록 매뉴얼)</text:span><text:span text:style-name="T75"><text:s/>참조</text:span></text:p><text:p text:style-name="P264_0"><text:span text:style-name="T99"/></text:p><text:p text:style-name="P265_0"><text:span text:style-name="T95">▸</text:span><text:span text:style-name="T83">IRIS</text:span><text:span text:style-name="T95"><text:s/></text:span><text:span text:style-name="T83">문의처: </text:span><text:span text:style-name="T104">IRIS 콜센터 1877-2041</text:span><text:span text:style-name="T105"><text:s/></text:span><text:span text:style-name="T83">또는 </text:span></text:p><text:p text:style-name="P265_0"><text:span text:style-name="T83"><text:s/><text:s text:c="13"/>IRIS 홈페이지&gt;알림･고객&gt;시스템･서비스문의&gt;사용문의 게시판 활용</text:span></text:p></table:table-cell></table:table-row></table:table></draw:text-box></draw:frame></text:span></text:p>
      <text:p text:style-name="P215_0"><text:span text:style-name="T10"><draw:frame draw:style-name="tableinfakeframe_gr29" svg:x="0cm" svg:y="0cm" draw:z-index="3" text:anchor-type="as-char"><draw:text-box><table:table table:style-name="Table18"><table:table-column table:style-name="Table18.A"/><table:table-row table:style-name="Table18.1"><table:table-cell table:style-name="Table18.A1" office:value-type="string"><text:p text:style-name="P266_0"><text:span text:style-name="T66">※ 유의사항 안내</text:span></text:p><text:p text:style-name="P266_0"><text:span text:style-name="T66"><text:s/>ㅇ 주관연구기관이 대학인 경우, &lt;00대학교 산학협력단&gt;이 아닌, </text:span><text:span text:style-name="T71">&lt;00대학교&gt;로 신청요망</text:span></text:p><text:p text:style-name="P266_0"><text:span text:style-name="T66"><text:s/>ㅇ 연구</text:span><text:span text:style-name="T72">자 접수</text:span><text:span text:style-name="T66">마감 기간 이전에 반드시 “제출완료” 처리되어야 합니다.</text:span></text:p><text:p text:style-name="P266_0"><text:span text:style-name="T66"><text:s/><text:s text:c="3"/>(“계획서 작성중”으로 마감되는 경우 미접수 처리되오니 유의하시기 바랍니다.)</text:span></text:p><text:p text:style-name="P266_0"><text:span text:style-name="T73"><text:s/>ㅇ 주관연구기관 접수마감 이후에 접수된 데이터 및 파일은 변경이 불가합니다.</text:span></text:p></table:table-cell></table:table-row></table:table></draw:text-box></draw:frame></text:span></text:p>
      <text:p text:style-name="P212_0_b4"><text:span text:style-name="T54">□ 신청기간</text:span></text:p>
      <text:p text:style-name="P73_0"><text:span text:style-name="T54"><draw:frame draw:style-name="tableinfakeframe_gr30" svg:x="0cm" svg:y="0.491cm" draw:z-index="4" text:anchor-type="as-char"><draw:text-box><table:table table:style-name="Table19"><table:table-column table:style-name="Table19.A"/><table:table-header-rows><table:table-row table:style-name="Table19.1"><table:table-cell table:style-name="Table19.A1" office:value-type="string"><text:p text:style-name="P267_0"><text:span text:style-name="T66">연구자 신청 및 주관연구기관 확인</text:span></text:p></table:table-cell></table:table-row></table:table-header-rows><table:table-row table:style-name="Table19.2"><table:table-cell table:style-name="Table19.A2" office:value-type="string"><text:p text:style-name="P267_0"><text:span text:style-name="T10">2026. 10. 1. (목) 09:00 ∼ </text:span><text:span text:style-name="T66">2026. 10. 14. (수) 18:00</text:span></text:p></table:table-cell></table:table-row></table:table></draw:text-box></draw:frame></text:span></text:p>
      <text:p text:style-name="P172_0"><text:span text:style-name="T63"><draw:frame draw:style-name="tableinfakeframe_gr31" svg:x="0cm" svg:y="0cm" draw:z-index="15" text:anchor-type="as-char"><draw:text-box><table:table table:style-name="Table20"><table:table-column table:style-name="Table20.A"/><table:table-column table:style-name="Table20.B"/><table:table-column table:style-name="Table20.C"/><table:table-column table:style-name="Table20.D"/><table:table-row table:style-name="Table20.1"><table:table-cell table:style-name="Table20.A1" office:value-type="string" table:number-rows-spanned="2"><text:p text:style-name="P225_0"><text:span text:style-name="T64">7</text:span></text:p></table:table-cell><table:table-cell table:style-name="Table20.B1" office:value-type="string" table:number-rows-spanned="2"><text:p text:style-name="P225_0"><text:span text:style-name="T63"/></text:p></table:table-cell><table:table-cell table:style-name="Table20.C1" office:value-type="string" table:number-rows-spanned="2"><text:p text:style-name="P225_0"><text:span text:style-name="T63">선정평가</text:span></text:p></table:table-cell><table:table-cell table:style-name="Table20.D1" office:value-type="string"><text:p text:style-name="P226_0"><text:span text:style-name="T65"/></text:p></table:table-cell></table:table-row><table:table-row table:style-name="Table20.2"><table:covered-table-cell/><table:covered-table-cell/><table:covered-table-cell/><table:table-cell table:style-name="Table20.D2" office:value-type="string"><text:p text:style-name="P226_0"><text:span text:style-name="T65"/></text:p></table:table-cell></table:table-row></table:table></draw:text-box></draw:frame></text:span></text:p>
      <text:p text:style-name="P213_0"><text:span text:style-name="T34"><text:s/>ㅇ 평가절차</text:span></text:p>
      <text:p text:style-name="P216_0"><text:span text:style-name="T130"><draw:frame draw:style-name="tableinfakeframe_gr34" svg:x="0cm" svg:y="0cm" draw:z-index="29" text:anchor-type="as-char"><draw:text-box><table:table table:style-name="Table21"><table:table-column table:style-name="Table21.A"/><table:table-column table:style-name="Table21.B"/><table:table-column table:style-name="Table21.C"/><table:table-column table:style-name="Table21.D"/><table:table-column table:style-name="Table21.E"/><table:table-column table:style-name="Table21.F"/><table:table-row table:style-name="Table21.1"><table:table-cell table:style-name="Table21.A1" office:value-type="string"><text:p text:style-name="P268_0"><text:span text:style-name="T131">사전검토</text:span></text:p></table:table-cell><table:table-cell table:style-name="Table21.B1" office:value-type="string"><text:p text:style-name="P268_0"><text:span text:style-name="T120"/></text:p></table:table-cell><table:table-cell table:style-name="Table21.C1" office:value-type="string" table:number-columns-spanned="2"><text:p text:style-name="P268_0"><text:span text:style-name="T131">선정평가</text:span></text:p></table:table-cell><table:covered-table-cell/><table:table-cell table:style-name="Table21.E1" office:value-type="string"><text:p text:style-name="P268_0"><text:span text:style-name="T120"/></text:p></table:table-cell><table:table-cell table:style-name="Table21.F1" office:value-type="string"><text:p text:style-name="P268_0"><text:span text:style-name="T131">선정 및 통보</text:span></text:p></table:table-cell></table:table-row><table:table-row table:style-name="Table21.2"><table:table-cell table:style-name="Table21.A2" office:value-type="string"><text:p text:style-name="P268_0"><text:span text:style-name="T133">연구책임자에 대한 </text:span></text:p><text:p text:style-name="P268_0"><text:span text:style-name="T133">신청자격 등 검토</text:span></text:p></table:table-cell><table:table-cell table:style-name="Table21.B2" office:value-type="string"><text:p text:style-name="P268_0"><text:span text:style-name="T118"><draw:frame draw:style-name="gr32" svg:width="0.439cm" svg:height="1.118cm" svg:x="0cm" svg:y="0cm" draw:z-index="30" text:anchor-type="as-char"><draw:image xlink:href="Pictures/EMB000140cd26b9.JPG" xlink:type="simple" xlink:show="embed" xlink:actuate="onLoad"/></draw:frame></text:span></text:p></table:table-cell><table:table-cell table:style-name="Table21.C2" office:value-type="string"><text:p text:style-name="P268_0"><text:span text:style-name="T134">①</text:span><text:span text:style-name="T135"><text:line-break/>서면평가</text:span></text:p></table:table-cell><table:table-cell table:style-name="Table21.D2" office:value-type="string"><text:p text:style-name="P268_0"><text:span text:style-name="T135">② <text:line-break/>발표평가</text:span></text:p></table:table-cell><table:table-cell table:style-name="Table21.E2" office:value-type="string"><text:p text:style-name="P268_0"><text:span text:style-name="T118"><draw:frame draw:style-name="gr33" svg:width="0.439cm" svg:height="1.118cm" svg:x="0cm" svg:y="0cm" draw:z-index="31" text:anchor-type="as-char"><draw:image xlink:href="Pictures/EMB000140cd26b9.JPG" xlink:type="simple" xlink:show="embed" xlink:actuate="onLoad"/></draw:frame></text:span></text:p></table:table-cell><table:table-cell table:style-name="Table21.F2" office:value-type="string"><text:p text:style-name="P268_0"><text:span text:style-name="T136">기초연구사업 추진위원회 심의</text:span></text:p><text:p text:style-name="P268_0"><text:span text:style-name="T137">(신규과제 선정(안) 심의 확정)</text:span></text:p></table:table-cell></table:table-row><table:table-row table:style-name="Table21.3"><table:table-cell table:style-name="Table21.A3" office:value-type="string"><text:p text:style-name="P268_0"><text:span text:style-name="T118">연구재단</text:span></text:p></table:table-cell><table:table-cell table:style-name="Table21.B3" office:value-type="string"><text:p text:style-name="P268_0"><text:span text:style-name="T118"/></text:p></table:table-cell><table:table-cell table:style-name="Table21.C3" office:value-type="string" table:number-columns-spanned="2"><text:p text:style-name="P269_0"><text:span text:style-name="T118">연구재단(평가위원회)</text:span></text:p></table:table-cell><table:covered-table-cell/><table:table-cell table:style-name="Table21.E3" office:value-type="string"><text:p text:style-name="P268_0"><text:span text:style-name="T118"/></text:p></table:table-cell><table:table-cell table:style-name="Table21.F3" office:value-type="string"><text:p text:style-name="P268_0"><text:span text:style-name="T118">과기정통부</text:span></text:p></table:table-cell></table:table-row></table:table></draw:text-box></draw:frame></text:span></text:p>
      <text:p text:style-name="P217_0"><text:span text:style-name="T70"><text:s/>※ 세부 평가계획에 의해 변경 가능하며, 평가항목 및 평가주안점 등은 신청요강 확인</text:span><text:span text:style-name="T138"/></text:p>
      <text:p text:style-name="P217_0"><text:span text:style-name="T70"><text:s/>※ 접수마감 후 사전검토를 실시하며, 신청자격 요건 미충족 시 평가대상에서 제외</text:span><text:span text:style-name="T138"/></text:p>
      <text:p text:style-name="P218_0"><text:span text:style-name="T70"><text:s/>※ </text:span><text:span text:style-name="T150">과제 접수 규모 및 예산 상황 등에 따라 평가방법(서면·토론평가 등) 또는 운영 방식이 조절될 수 있음</text:span></text:p>
      <text:p text:style-name="P217_0"><text:span text:style-name="T70"><text:s/>※ 평가는 대면/비대면 방식을 유연하게 운영</text:span></text:p>
      <text:p text:style-name="P74_0"><text:span text:style-name="T151"/></text:p>
      <text:p text:style-name="P213_0"><text:span text:style-name="T34"><text:s/>ㅇ 평가항목 및 배점</text:span></text:p>
      <text:p text:style-name="P164_0"><text:span text:style-name="T34"><draw:frame draw:style-name="tableinfakeframe_gr35" svg:x="0cm" svg:y="0cm" draw:z-index="33" text:anchor-type="as-char"><draw:text-box><table:table table:style-name="Table22"><table:table-column table:style-name="Table22.A"/><table:table-column table:style-name="Table22.B"/><table:table-column table:style-name="Table22.C"/><table:table-header-rows><table:table-row table:style-name="Table22.1"><table:table-cell table:style-name="Table22.A1" office:value-type="string"><text:p text:style-name="P270_0"><text:span text:style-name="T120">평가 항목</text:span><text:span text:style-name="T118"/></text:p></table:table-cell><table:table-cell table:style-name="Table22.B1" office:value-type="string"><text:p text:style-name="P270_0_b2"><text:span text:style-name="T120">세부항목(평가 주안점)</text:span></text:p></table:table-cell><table:table-cell table:style-name="Table22.C1" office:value-type="string"><text:p text:style-name="P271_0"><text:span text:style-name="T152">배점</text:span></text:p></table:table-cell></table:table-row></table:table-header-rows><table:table-row table:style-name="Table22.2"><table:table-cell table:style-name="Table22.A2" office:value-type="string"><text:p text:style-name="P272_0"><text:span text:style-name="T153">문제해결형 과학-AI 난제 정의 및 미션 적합성</text:span></text:p></table:table-cell><table:table-cell table:style-name="Table22.B2" office:value-type="string"><text:p text:style-name="P273_0"><text:span text:style-name="T118">▪ 난제 정의의 도전성·중요성 및 인류 가치</text:span></text:p><text:p text:style-name="P273_0"><text:span text:style-name="T118">▪ AI 활용의 본질적 필수성</text:span></text:p><text:p text:style-name="P273_0"><text:span text:style-name="T118">▪ 자율실험실 구축 및 활용의 필요성 및 적절성</text:span></text:p></table:table-cell><table:table-cell table:style-name="Table22.C2" office:value-type="string"><text:p text:style-name="P272_0"><text:span text:style-name="T118">25</text:span></text:p></table:table-cell></table:table-row><table:table-row table:style-name="Table22.3"><table:table-cell table:style-name="Table22.A3" office:value-type="string"><text:p text:style-name="P272_0"><text:span text:style-name="T153">연구주제의 </text:span></text:p><text:p text:style-name="P272_0"><text:span text:style-name="T153">창의성· 실현 가능성</text:span></text:p></table:table-cell><table:table-cell table:style-name="Table22.B3" office:value-type="string"><text:p text:style-name="P274_0"><text:span text:style-name="T118">▪ 사업 목적 및 미션 부합성</text:span></text:p><text:p text:style-name="P274_0"><text:span text:style-name="T118">▪ </text:span><text:span text:style-name="T154">단계별 연구 전략/마일스톤의 명확성 및 실행계획의 실현가능성</text:span></text:p><text:p text:style-name="P274_0"><text:span text:style-name="T118">▪ </text:span><text:span text:style-name="T157">자율실험실 활용 연구계획의 구체성</text:span></text:p></table:table-cell><table:table-cell table:style-name="Table22.C3" office:value-type="string"><text:p text:style-name="P272_0"><text:span text:style-name="T118">20</text:span></text:p></table:table-cell></table:table-row><table:table-row table:style-name="Table22.4"><table:table-cell table:style-name="Table22.A4" office:value-type="string"><text:p text:style-name="P272_0"><text:span text:style-name="T153">연구역량 및 </text:span></text:p><text:p text:style-name="P272_0"><text:span text:style-name="T153">수행체계의 완성도</text:span></text:p></table:table-cell><table:table-cell table:style-name="Table22.B4" office:value-type="string"><text:p text:style-name="P273_0"><text:span text:style-name="T118">▪ 과학기술-AI-자율실험실 융합 연구역량의 우수성</text:span></text:p><text:p text:style-name="P273_0"><text:span text:style-name="T118">▪ 중앙거점-연구센터 간 역할 분담의 구조적 타당성</text:span></text:p><text:p text:style-name="P273_0"><text:span text:style-name="T118">▪ AI·데이터·GPU 기술역량 확보 전략</text:span></text:p></table:table-cell><table:table-cell table:style-name="Table22.C4" office:value-type="string"><text:p text:style-name="P272_0"><text:span text:style-name="T118">20</text:span></text:p></table:table-cell></table:table-row><table:table-row table:style-name="Table22.5"><table:table-cell table:style-name="Table22.A5" office:value-type="string"><text:p text:style-name="P272_0"><text:span text:style-name="T155">인재양성 및 연구센터로서의 </text:span><text:span text:style-name="T153">지속가능성</text:span><text:span text:style-name="T156"/></text:p></table:table-cell><table:table-cell table:style-name="Table22.B5" office:value-type="string"><text:p text:style-name="P273_0"><text:span text:style-name="T118">▪ 과학기술-AI-자율실험실 실천형 인재양성 전략의 구체성</text:span></text:p><text:p text:style-name="P273_0"><text:span text:style-name="T118">▪ 연구·운영·교육 전담 인력의 적절성</text:span></text:p><text:p text:style-name="P273_0"><text:span text:style-name="T118">▪ 주관연구개발기관의 센터 지원 전략</text:span></text:p></table:table-cell><table:table-cell table:style-name="Table22.C5" office:value-type="string"><text:p text:style-name="P272_0"><text:span text:style-name="T118">20</text:span></text:p></table:table-cell></table:table-row><table:table-row table:style-name="Table22.6"><table:table-cell table:style-name="Table22.A6" office:value-type="string"><text:p text:style-name="P272_0"><text:span text:style-name="T153">성과의 파급력 및</text:span></text:p><text:p text:style-name="P272_0"><text:span text:style-name="T153">국가 전략 기여도</text:span></text:p></table:table-cell><table:table-cell table:style-name="Table22.B6" office:value-type="string"><text:p text:style-name="P273_0"><text:span text:style-name="T118">▪ 과학기술-AI 연구 패러다임 전환 가능성</text:span></text:p><text:p text:style-name="P273_0"><text:span text:style-name="T118">▪ 난제 해결 시 파급효과</text:span></text:p></table:table-cell><table:table-cell table:style-name="Table22.C6" office:value-type="string"><text:p text:style-name="P272_0"><text:span text:style-name="T118">15</text:span></text:p></table:table-cell></table:table-row></table:table></draw:text-box></draw:frame></text:span></text:p>
      <text:p text:style-name="P164_0"><text:span text:style-name="T34"/></text:p>
      <text:p text:style-name="P164_0"><text:span text:style-name="T34"/></text:p>
      <text:p text:style-name="P164_0"><text:span text:style-name="T34"/></text:p>
      <text:p text:style-name="P164_0"><text:span text:style-name="T34"/></text:p>
      <text:p text:style-name="P217_0"><text:span text:style-name="T70"/></text:p>
      <text:p text:style-name="P219_0"><text:span text:style-name="T63"><draw:frame draw:style-name="tableinfakeframe_gr36" svg:x="0cm" svg:y="0cm" draw:z-index="16" text:anchor-type="as-char"><draw:text-box><table:table table:style-name="Table23"><table:table-column table:style-name="Table23.A"/><table:table-column table:style-name="Table23.B"/><table:table-column table:style-name="Table23.C"/><table:table-column table:style-name="Table23.D"/><table:table-row table:style-name="Table23.1"><table:table-cell table:style-name="Table23.A1" office:value-type="string" table:number-rows-spanned="2"><text:p text:style-name="P225_0"><text:span text:style-name="T64">8</text:span></text:p></table:table-cell><table:table-cell table:style-name="Table23.B1" office:value-type="string" table:number-rows-spanned="2"><text:p text:style-name="P225_0"><text:span text:style-name="T63"/></text:p></table:table-cell><table:table-cell table:style-name="Table23.C1" office:value-type="string" table:number-rows-spanned="2"><text:p text:style-name="P225_0"><text:span text:style-name="T63">추진일정</text:span></text:p></table:table-cell><table:table-cell table:style-name="Table23.D1" office:value-type="string"><text:p text:style-name="P226_0"><text:span text:style-name="T65"/></text:p></table:table-cell></table:table-row><table:table-row table:style-name="Table23.2"><table:covered-table-cell/><table:covered-table-cell/><table:covered-table-cell/><table:table-cell table:style-name="Table23.D2" office:value-type="string"><text:p text:style-name="P226_0"><text:span text:style-name="T65"/></text:p></table:table-cell></table:table-row></table:table></draw:text-box></draw:frame></text:span><text:span text:style-name="T10"><text:s/><text:s text:c="14"/></text:span></text:p>
      <text:p text:style-name="P178_0"><text:span text:style-name="T110">※ 상기 일정은 추진 상황에 따라 향후 변동될 수 있음</text:span></text:p>
      <text:p text:style-name="P52_0"><text:span text:style-name="T54"><draw:frame draw:style-name="tableinfakeframe_gr37" svg:x="0cm" svg:y="0cm" draw:z-index="8" text:anchor-type="as-char"><draw:text-box><table:table table:style-name="Table24"><table:table-column table:style-name="Table24.A"/><table:table-column table:style-name="Table24.B"/><table:table-header-rows><table:table-row table:style-name="Table24.1"><table:table-cell table:style-name="Table24.A1" office:value-type="string"><text:p text:style-name="P267_0"><text:span text:style-name="T66">일 정</text:span></text:p></table:table-cell><table:table-cell table:style-name="Table24.B1" office:value-type="string"><text:p text:style-name="P267_0"><text:span text:style-name="T66">추진내용</text:span></text:p></table:table-cell></table:table-row></table:table-header-rows><table:table-row table:style-name="Table24.2"><table:table-cell table:style-name="Table24.A2" office:value-type="string"><text:p text:style-name="P267_0"><text:span text:style-name="T10">2026. 9월</text:span></text:p></table:table-cell><table:table-cell table:style-name="Table24.B2" office:value-type="string"><text:p text:style-name="P229_0"><text:span text:style-name="T10">·2026년도 AI 기반 대학 과학기술 혁신사업 신규과제 공고</text:span></text:p></table:table-cell></table:table-row><table:table-row table:style-name="Table24.3"><table:table-cell table:style-name="Table24.A3" office:value-type="string"><text:p text:style-name="P267_0"><text:span text:style-name="T10">2026. 10월</text:span></text:p></table:table-cell><table:table-cell table:style-name="Table24.B3" office:value-type="string"><text:p text:style-name="P229_0"><text:span text:style-name="T10">·2026년도 AI 기반 대학 과학기술 혁신사업 연구센터 신규과제 접수</text:span></text:p></table:table-cell></table:table-row><table:table-row table:style-name="Table24.4"><table:table-cell table:style-name="Table24.A4" office:value-type="string"><text:p text:style-name="P267_0"><text:span text:style-name="T149">2026. 11월~12월</text:span></text:p></table:table-cell><table:table-cell table:style-name="Table24.B4" office:value-type="string"><text:p text:style-name="P229_0"><text:span text:style-name="T10">·2026년도 AI 기반 대학 과학기술 혁신사업 연구센터 신규과제 선정평가</text:span></text:p></table:table-cell></table:table-row><table:table-row table:style-name="Table24.5"><table:table-cell table:style-name="Table24.A5" office:value-type="string"><text:p text:style-name="P267_0"><text:span text:style-name="T10">2026. 12월</text:span></text:p></table:table-cell><table:table-cell table:style-name="Table24.B5" office:value-type="string"><text:p text:style-name="P229_0"><text:span text:style-name="T10">·2026년도 AI 기반 대학 과학기술 혁신사업 연구센터 신규과제 연구개시</text:span></text:p></table:table-cell></table:table-row></table:table></draw:text-box></draw:frame></text:span></text:p>
      <text:p text:style-name="P220_0"><text:span text:style-name="T63"><draw:frame draw:style-name="tableinfakeframe_gr38" svg:x="0cm" svg:y="0cm" draw:z-index="17" text:anchor-type="as-char"><draw:text-box><table:table table:style-name="Table25"><table:table-column table:style-name="Table25.A"/><table:table-column table:style-name="Table25.B"/><table:table-column table:style-name="Table25.C"/><table:table-column table:style-name="Table25.D"/><table:table-row table:style-name="Table25.1"><table:table-cell table:style-name="Table25.A1" office:value-type="string" table:number-rows-spanned="2"><text:p text:style-name="P225_0"><text:span text:style-name="T64">9</text:span></text:p></table:table-cell><table:table-cell table:style-name="Table25.B1" office:value-type="string" table:number-rows-spanned="2"><text:p text:style-name="P225_0"><text:span text:style-name="T63"/></text:p></table:table-cell><table:table-cell table:style-name="Table25.C1" office:value-type="string" table:number-rows-spanned="2"><text:p text:style-name="P225_0"><text:span text:style-name="T63">문의처</text:span></text:p></table:table-cell><table:table-cell table:style-name="Table25.D1" office:value-type="string"><text:p text:style-name="P226_0"><text:span text:style-name="T65"/></text:p></table:table-cell></table:table-row><table:table-row table:style-name="Table25.2"><table:covered-table-cell/><table:covered-table-cell/><table:covered-table-cell/><table:table-cell table:style-name="Table25.D2" office:value-type="string"><text:p text:style-name="P226_0"><text:span text:style-name="T65"/></text:p></table:table-cell></table:table-row></table:table></draw:text-box></draw:frame></text:span></text:p>
      <text:p text:style-name="P52_0"><text:span text:style-name="T54"><draw:frame draw:style-name="tableinfakeframe_gr39" svg:x="0cm" svg:y="0cm" draw:z-index="9" text:anchor-type="as-char"><draw:text-box><table:table table:style-name="Table26"><table:table-column table:style-name="Table26.A"/><table:table-column table:style-name="Table26.B"/><table:table-column table:style-name="Table26.C"/><table:table-row table:style-name="Table26.1"><table:table-cell table:style-name="Table26.A1" office:value-type="string"><text:p text:style-name="P267_0"><text:span text:style-name="T66">구 분</text:span></text:p></table:table-cell><table:table-cell table:style-name="Table26.B1" office:value-type="string"><text:p text:style-name="P267_0"><text:span text:style-name="T66">담당 부서</text:span></text:p></table:table-cell><table:table-cell table:style-name="Table26.C1" office:value-type="string"><text:p text:style-name="P267_0"><text:span text:style-name="T66">연 락 처</text:span></text:p></table:table-cell></table:table-row><table:table-row table:style-name="Table26.2"><table:table-cell table:style-name="Table26.A2" office:value-type="string"><text:p text:style-name="P267_100"><text:span text:style-name="T10">사업 관련</text:span></text:p></table:table-cell><table:table-cell table:style-name="Table26.B2" office:value-type="string"><text:p text:style-name="P275_0"><text:span text:style-name="T10">한국연구재단 집단연구지원팀</text:span></text:p></table:table-cell><table:table-cell table:style-name="Table26.C2" office:value-type="string"><text:p text:style-name="P275_0"><text:span text:style-name="T10"><text:s/>042-869-6823, 6822</text:span></text:p></table:table-cell></table:table-row><table:table-row table:style-name="Table26.3"><table:table-cell table:style-name="Table26.A3" office:value-type="string"><text:p text:style-name="P275_0"><text:span text:style-name="T10">평가 관련</text:span></text:p></table:table-cell><table:table-cell table:style-name="Table26.B3" office:value-type="string"><text:p text:style-name="P275_0"><text:span text:style-name="T10">한국연구재단 생명과학단</text:span></text:p></table:table-cell><table:table-cell table:style-name="Table26.C3" office:value-type="string"><text:p text:style-name="P275_0"><text:span text:style-name="T10"><text:s/>042-869-6533</text:span></text:p></table:table-cell></table:table-row></table:table></draw:text-box></draw:frame>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Arial" style:name="Arial"/>
    <style:font-face svg:font-family="Arial-BoldMT" style:name="Arial-BoldMT"/>
    <style:font-face svg:font-family="Cambria" style:name="Cambria"/>
    <style:font-face svg:font-family="HCI Poppy" style:name="HCI Poppy"/>
    <style:font-face svg:font-family="HY견고딕" style:name="HY견고딕"/>
    <style:font-face svg:font-family="HY신명조" style:name="HY신명조"/>
    <style:font-face svg:font-family="HY중고딕" style:name="HY중고딕"/>
    <style:font-face svg:font-family="HY헤드라인M" style:name="HY헤드라인M"/>
    <style:font-face svg:font-family="굴림" style:name="굴림"/>
    <style:font-face svg:font-family="돋움" style:name="돋움"/>
    <style:font-face svg:font-family="맑은 고딕" style:name="맑은 고딕"/>
    <style:font-face svg:font-family="바탕" style:name="바탕"/>
    <style:font-face svg:font-family="바탕체" style:name="바탕체"/>
    <style:font-face svg:font-family="한양견고딕" style:name="한양견고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바탕" style:font-name-asian="바탕" style:font-name-complex="바탕" fo:font-family="바탕" style:font-family-asian="바탕" style:font-family-complex="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굴림" style:font-name-asian="굴림" style:font-name-complex="굴림" fo:font-family="굴림" style:font-family-asian="굴림" style:font-family-complex="굴림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false">
        <style:tab-stops>
          <style:tab-stop style:position="0.924cm" style:type="right" style:leader-style="none"/>
        </style:tab-stops>
      </style:paragraph-properties>
      <style:text-properties style:font-name="바탕" style:font-name-asian="바탕" style:font-name-complex="바탕" fo:font-family="바탕" style:font-family-asian="바탕" style:font-family-complex="바탕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메모" style:display-name="메모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-0.45pt" fo:language="en" style:language-asian="ko" fo:country="US" style:country-asian="KR" style:letter-kerning="false" style:text-scale="95%"/>
    </style:style>
    <style:style style:name="#표안" style:display-name="#표안" style:family="paragraph">
      <style:paragraph-properties fo:line-height="13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  <style:text-properties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-1.10pt" fo:language="en" style:language-asian="ko" fo:country="US" style:country-asian="KR" style:letter-kerning="false"/>
    </style:style>
    <style:style style:name="td" style:display-name="td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머리말(중고딕9)" style:display-name="머리말(중고딕9)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한양중고딕" style:font-name-asian="한양중고딕" style:font-name-complex="한양중고딕" fo:font-family="한양중고딕" style:font-family-asian="한양중고딕" style:font-family-complex="한양중고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65" style:display-name="xl65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맑은 고딕" style:font-name-asian="맑은 고딕" style:font-name-complex="한컴바탕" fo:font-family="맑은 고딕" style:font-family-asian="맑은 고딕" style:font-family-complex="한컴바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8" style:display-name="xl78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7" style:display-name="xl67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0" style:display-name="xl70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1" style:display-name="xl71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2" style:display-name="xl72" style:family="paragraph">
      <style:paragraph-properties fo:line-height="100%" fo:text-align="start" fo:margin-left="0cm" fo:margin-right="0cm" fo:text-indent="0cm" fo:margin-top="0cm" fo:margin-bottom="0cm" fo:background-color="#dce6f1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8" style:display-name="xl88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한양중고딕" style:font-name-asian="한양중고딕" style:font-name-complex="한양중고딕" fo:font-family="한양중고딕" style:font-family-asian="한양중고딕" style:font-family-complex="한양중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8" style:display-name="xl68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9" style:display-name="xl69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0" style:display-name="xl80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7" style:display-name="xl77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86" style:display-name="xl86" style:family="paragraph">
      <style:paragraph-properties fo:line-height="100%" fo:text-align="center" fo:margin-left="0cm" fo:margin-right="0cm" fo:text-indent="0cm" fo:margin-top="0cm" fo:margin-bottom="0cm" fo:background-color="#e5e5e5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4" style:display-name="xl74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9" style:display-name="xl79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3" style:display-name="xl63" style:family="paragraph">
      <style:paragraph-properties fo:line-height="100%" fo:text-align="center" fo:margin-left="0cm" fo:margin-right="0cm" fo:text-indent="0cm" fo:margin-top="0cm" fo:margin-bottom="0cm" fo:background-color="#e5e5e5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4" style:display-name="xl64" style:family="paragraph">
      <style:paragraph-properties fo:line-height="100%" fo:text-align="center" fo:margin-left="0cm" fo:margin-right="0cm" fo:text-indent="0cm" fo:margin-top="0cm" fo:margin-bottom="0cm" fo:background-color="#e5e5e5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제목" style:display-name="제목" style:family="paragraph">
      <style:paragraph-properties fo:line-height="160%" fo:text-align="justify" fo:margin-left="0cm" fo:margin-right="0cm" fo:text-indent="0cm" fo:margin-top="0.529cm" fo:margin-bottom="0.176cm" fo:background-color="transparent" fo:border="none" style:shadow="none" style:text-autospace="none" style:vertical-align="auto" style:snap-to-layout-grid="true"/>
      <style:text-properties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style:letter-kerning="false"/>
    </style:style>
    <style:style style:name="간지 제목" style:display-name="간지 제목" style:family="paragraph">
      <style:paragraph-properties fo:line-height="1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굴림" style:font-name-asian="굴림" style:font-name-complex="굴림" fo:font-family="굴림" style:font-family-asian="굴림" style:font-family-complex="굴림" fo:font-size="24.00pt" style:font-size-asian="24.00pt" style:font-size-complex="24.00pt" fo:letter-spacing="-2.40pt" fo:language="en" style:language-asian="ko" fo:country="US" style:country-asian="KR" style:letter-kerning="false" style:text-scale="95%"/>
    </style:style>
    <style:style style:name="xl42734" style:display-name="xl42734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3" style:display-name="xl73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대제목" style:display-name="대제목" style:family="paragraph">
      <style:paragraph-properties fo:line-height="127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.016cm" style:type="left" style:leader-style="none"/>
          <style:tab-stop style:position="2.032cm" style:type="left" style:leader-style="none"/>
          <style:tab-stop style:position="3.048cm" style:type="left" style:leader-style="none"/>
          <style:tab-stop style:position="4.064cm" style:type="left" style:leader-style="none"/>
          <style:tab-stop style:position="5.080cm" style:type="left" style:leader-style="none"/>
          <style:tab-stop style:position="6.096cm" style:type="left" style:leader-style="none"/>
          <style:tab-stop style:position="7.112cm" style:type="left" style:leader-style="none"/>
          <style:tab-stop style:position="8.128cm" style:type="left" style:leader-style="none"/>
          <style:tab-stop style:position="9.144cm" style:type="left" style:leader-style="none"/>
          <style:tab-stop style:position="10.160cm" style:type="left" style:leader-style="none"/>
          <style:tab-stop style:position="11.176cm" style:type="left" style:leader-style="none"/>
          <style:tab-stop style:position="12.192cm" style:type="left" style:leader-style="none"/>
          <style:tab-stop style:position="13.208cm" style:type="left" style:leader-style="none"/>
          <style:tab-stop style:position="14.224cm" style:type="left" style:leader-style="none"/>
          <style:tab-stop style:position="15.240cm" style:type="left" style:leader-style="none"/>
          <style:tab-stop style:position="16.256cm" style:type="left" style:leader-style="none"/>
          <style:tab-stop style:position="17.272cm" style:type="left" style:leader-style="none"/>
          <style:tab-stop style:position="18.288cm" style:type="left" style:leader-style="none"/>
          <style:tab-stop style:position="19.304cm" style:type="left" style:leader-style="none"/>
          <style:tab-stop style:position="20.320cm" style:type="left" style:leader-style="none"/>
          <style:tab-stop style:position="21.336cm" style:type="left" style:leader-style="none"/>
          <style:tab-stop style:position="22.352cm" style:type="left" style:leader-style="none"/>
          <style:tab-stop style:position="23.368cm" style:type="left" style:leader-style="none"/>
          <style:tab-stop style:position="24.384cm" style:type="left" style:leader-style="none"/>
          <style:tab-stop style:position="25.400cm" style:type="left" style:leader-style="none"/>
          <style:tab-stop style:position="26.416cm" style:type="left" style:leader-style="none"/>
          <style:tab-stop style:position="27.432cm" style:type="left" style:leader-style="none"/>
          <style:tab-stop style:position="28.448cm" style:type="left" style:leader-style="none"/>
          <style:tab-stop style:position="29.464cm" style:type="left" style:leader-style="none"/>
          <style:tab-stop style:position="30.480cm" style:type="left" style:leader-style="none"/>
          <style:tab-stop style:position="31.496cm" style:type="left" style:leader-style="none"/>
          <style:tab-stop style:position="32.512cm" style:type="left" style:leader-style="none"/>
          <style:tab-stop style:position="33.528cm" style:type="left" style:leader-style="none"/>
          <style:tab-stop style:position="34.544cm" style:type="left" style:leader-style="none"/>
          <style:tab-stop style:position="35.560cm" style:type="left" style:leader-style="none"/>
          <style:tab-stop style:position="36.576cm" style:type="left" style:leader-style="none"/>
          <style:tab-stop style:position="37.592cm" style:type="left" style:leader-style="none"/>
          <style:tab-stop style:position="38.608cm" style:type="left" style:leader-style="none"/>
          <style:tab-stop style:position="39.624cm" style:type="left" style:leader-style="none"/>
        </style:tab-stops>
      </style:paragraph-properties>
      <style:text-properties style:font-name="바탕" style:font-name-asian="바탕" style:font-name-complex="바탕" fo:font-family="바탕" style:font-family-asian="바탕" style:font-family-complex="바탕" fo:font-size="17.24pt" style:font-size-asian="17.24pt" style:font-size-complex="17.24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15.000cm" style:type="right" style:leader-style="none"/>
        </style:tab-stops>
      </style:paragraph-properties>
      <style:text-properties style:font-name="굴림" style:font-name-asian="굴림" style:font-name-complex="굴림" fo:font-family="굴림" style:font-family-asian="굴림" style:font-family-complex="굴림" fo:font-size="9.00pt" style:font-size-asian="9.00pt" style:font-size-complex="9.00pt" fo:letter-spacing="0.00pt" fo:language="en" style:language-asian="ko" fo:country="US" style:country-asian="KR" style:letter-kerning="false"/>
    </style:style>
    <style:style style:name="동그라미" style:display-name="동그라미" style:family="paragraph">
      <style:paragraph-properties fo:line-height="180%" fo:text-align="justify" fo:margin-left="0.706cm" fo:margin-right="0cm" fo:text-indent="0cm" fo:margin-top="0.301cm" fo:margin-bottom="0cm" fo:background-color="transparent" fo:border="none" style:shadow="none" style:text-autospace="none" style:vertical-align="auto" style:snap-to-layout-grid="false"/>
      <style:text-properties style:font-name="한양신명조" style:font-name-asian="한양신명조" style:font-name-complex="한양신명조" fo:font-family="한양신명조" style:font-family-asian="한양신명조" style:font-family-complex="한양신명조" fo:font-size="15.00pt" style:font-size-asian="15.00pt" style:font-size-complex="15.00pt" fo:letter-spacing="0.00pt" fo:language="en" style:language-asian="ko" fo:country="US" style:country-asian="KR" style:letter-kerning="false" style:text-scale="95%"/>
    </style:style>
    <style:style style:name="xl42732" style:display-name="xl42732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bottom" style:snap-to-layout-grid="true"/>
      <style:text-properties style:font-name="Arial" style:font-name-asian="Arial-BoldMT" style:font-name-complex="Arial" fo:font-family="Arial" style:font-family-asian="Arial-BoldMT" style:font-family-complex="Arial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작은제목(중고딕13)" style:display-name="작은제목(중고딕13)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false"/>
      <style:text-properties style:font-name="한양중고딕" style:font-name-asian="한양중고딕" style:font-name-complex="한양중고딕" fo:font-family="한양중고딕" style:font-family-asian="한양중고딕" style:font-family-complex="한양중고딕" fo:font-size="15.00pt" style:font-size-asian="15.00pt" style:font-size-complex="15.00pt" fo:letter-spacing="0.00pt" fo:language="en" style:language-asian="ko" fo:country="US" style:country-asian="KR" style:letter-kerning="false"/>
    </style:style>
    <style:style style:name="xl83" style:display-name="xl83" style:family="paragraph">
      <style:paragraph-properties fo:line-height="100%" fo:text-align="center" fo:margin-left="0cm" fo:margin-right="0cm" fo:text-indent="0cm" fo:margin-top="0cm" fo:margin-bottom="0cm" fo:background-color="#00b0f0" fo:border="none" style:shadow="none" style:text-autospace="none" style:vertical-align="middle" style:snap-to-layout-grid="true"/>
      <style:text-properties fo:color="#ffffff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01" style:display-name="xl101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23" style:display-name="xl123" style:family="paragraph">
      <style:paragraph-properties fo:line-height="100%" fo:text-align="center" fo:margin-left="0cm" fo:margin-right="0cm" fo:text-indent="0cm" fo:margin-top="0cm" fo:margin-bottom="0cm" fo:background-color="#ff0000" fo:border="none" style:shadow="none" style:text-autospace="none" style:vertical-align="middle" style:snap-to-layout-grid="true"/>
      <style:text-properties fo:color="#ffffff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13" style:display-name="xl113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02" style:display-name="xl102" style:family="paragraph">
      <style:paragraph-properties fo:line-height="100%" fo:text-align="center" fo:margin-left="0cm" fo:margin-right="0cm" fo:text-indent="0cm" fo:margin-top="0cm" fo:margin-bottom="0cm" fo:background-color="#d9d9d9" fo:border="none" style:shadow="none" style:text-autospace="none" style:vertical-align="middle" style:snap-to-layout-grid="true"/>
      <style:text-properties style:font-name="한양중고딕" style:font-name-asian="한양중고딕" style:font-name-complex="한양중고딕" fo:font-family="한양중고딕" style:font-family-asian="한양중고딕" style:font-family-complex="한양중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03" style:display-name="xl103" style:family="paragraph">
      <style:paragraph-properties fo:line-height="100%" fo:text-align="center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90" style:display-name="xl90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돋움" style:font-name-asian="돋움" style:font-name-complex="한컴바탕" fo:font-family="돋움" style:font-family-asian="돋움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88 사본4" style:display-name="xl88 사본4" style:family="paragraph">
      <style:paragraph-properties fo:line-height="100%" fo:text-align="center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76" style:display-name="xl76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Arial" style:font-name-asian="한컴바탕" style:font-name-complex="한컴바탕" fo:font-family="Arial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89" style:display-name="xl89" style:family="paragraph">
      <style:paragraph-properties fo:line-height="100%" fo:text-align="center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04" style:display-name="xl104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05" style:display-name="xl105" style:family="paragraph">
      <style:paragraph-properties fo:line-height="100%" fo:text-align="center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06" style:display-name="xl106" style:family="paragraph">
      <style:paragraph-properties fo:line-height="100%" fo:text-align="center" fo:margin-left="0cm" fo:margin-right="0cm" fo:text-indent="0cm" fo:margin-top="0cm" fo:margin-bottom="0cm" fo:background-color="#ffff00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14" style:display-name="xl114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07" style:display-name="xl107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5" style:display-name="xl85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84" style:display-name="xl84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Arial" style:font-name-asian="한컴바탕" style:font-name-complex="한컴바탕" fo:font-family="Arial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108" style:display-name="xl108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09" style:display-name="xl109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98" style:display-name="xl98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91" style:display-name="xl91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Arial" style:font-name-asian="한컴바탕" style:font-name-complex="한컴바탕" fo:font-family="Arial" style:font-family-asian="한컴바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95" style:display-name="xl95" style:family="paragraph">
      <style:paragraph-properties fo:line-height="16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돋움" style:font-name-asian="돋움" style:font-name-complex="한컴바탕" fo:font-family="돋움" style:font-family-asian="돋움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3518" style:display-name="xl3518" style:family="paragraph">
      <style:paragraph-properties fo:line-height="100%" fo:text-align="center" fo:margin-left="0cm" fo:margin-right="0cm" fo:text-indent="0cm" fo:margin-top="0cm" fo:margin-bottom="0cm" fo:background-color="#e6b8b7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20" style:display-name="xl3520" style:family="paragraph">
      <style:paragraph-properties fo:line-height="100%" fo:text-align="center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11" style:display-name="xl3511" style:family="paragraph">
      <style:paragraph-properties fo:line-height="100%" fo:text-align="start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07" style:display-name="xl3507" style:family="paragraph">
      <style:paragraph-properties fo:line-height="100%" fo:text-align="center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08" style:display-name="xl3508" style:family="paragraph">
      <style:paragraph-properties fo:line-height="100%" fo:text-align="start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12" style:display-name="xl3512" style:family="paragraph">
      <style:paragraph-properties fo:line-height="100%" fo:text-align="start" fo:margin-left="0cm" fo:margin-right="0cm" fo:text-indent="0cm" fo:margin-top="0cm" fo:margin-bottom="0cm" fo:background-color="#ffffff" fo:border="none" style:shadow="none" style:text-autospace="none" style:vertical-align="bottom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23" style:display-name="xl3523" style:family="paragraph">
      <style:paragraph-properties fo:line-height="100%" fo:text-align="center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21" style:display-name="xl3521" style:family="paragraph">
      <style:paragraph-properties fo:line-height="100%" fo:text-align="center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14" style:display-name="xl3514" style:family="paragraph">
      <style:paragraph-properties fo:line-height="100%" fo:text-align="center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13" style:display-name="xl3513" style:family="paragraph">
      <style:paragraph-properties fo:line-height="100%" fo:text-align="start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09" style:display-name="xl3509" style:family="paragraph">
      <style:paragraph-properties fo:line-height="100%" fo:text-align="start" fo:margin-left="0cm" fo:margin-right="0cm" fo:text-indent="0cm" fo:margin-top="0cm" fo:margin-bottom="0cm" fo:background-color="#ffffff" fo:border="none" style:shadow="none" style:text-autospace="none" style:vertical-align="bottom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10" style:display-name="xl3510" style:family="paragraph">
      <style:paragraph-properties fo:line-height="100%" fo:text-align="center" fo:margin-left="0cm" fo:margin-right="0cm" fo:text-indent="0cm" fo:margin-top="0cm" fo:margin-bottom="0cm" fo:background-color="#ffffff" fo:border="none" style:shadow="none" style:text-autospace="none" style:vertical-align="bottom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3515" style:display-name="xl3515" style:family="paragraph">
      <style:paragraph-properties fo:line-height="100%" fo:text-align="center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양식제목" style:display-name="양식제목" style:family="paragraph">
      <style:paragraph-properties fo:line-height="15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  <style:text-properties style:font-name="한양견고딕" style:font-name-asian="한양견고딕" style:font-name-complex="한양중고딕" fo:font-family="한양견고딕" style:font-family-asian="한양견고딕" style:font-family-complex="한양중고딕" fo:font-size="22.00pt" style:font-size-asian="22.00pt" style:font-size-complex="22.00pt" fo:letter-spacing="0.44pt" fo:language="en" style:language-asian="ko" fo:country="US" style:country-asian="KR" style:text-underline-style="solid" style:letter-kerning="false" style:text-scale="85%"/>
    </style:style>
    <style:style style:name="MS바탕글" style:display-name="MS바탕글" style:family="paragraph">
      <style:paragraph-properties fo:line-height="10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조" style:display-name="조" style:family="paragraph">
      <style:paragraph-properties fo:line-height="23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호" style:display-name="호" style:family="paragraph">
      <style:paragraph-properties fo:line-height="230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  <style:text-properties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항" style:display-name="항" style:family="paragraph">
      <style:paragraph-properties fo:line-height="23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font-name="한양신명조" style:font-name-asian="한양신명조" style:font-name-complex="한양신명조" fo:font-family="한양신명조" style:font-family-asian="한양신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호_표" style:display-name="호_표" style:family="paragraph">
      <style:paragraph-properties fo:line-height="180%" fo:text-align="justify" fo:margin-left="0.861cm" fo:margin-right="0cm" fo:text-indent="-0.861cm" fo:margin-top="0cm" fo:margin-bottom="0cm" fo:background-color="transparent" fo:border="none" style:shadow="none" style:text-autospace="none" style:vertical-align="auto" style:snap-to-layout-grid="true"/>
      <style:text-properties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조_표" style:display-name="조_표" style:family="paragraph">
      <style:paragraph-properties fo:line-height="180%" fo:text-align="justify" fo:margin-left="0.494cm" fo:margin-right="0cm" fo:text-indent="-0.494cm" fo:margin-top="0cm" fo:margin-bottom="0cm" fo:background-color="transparent" fo:border="none" style:shadow="none" style:text-autospace="none" style:vertical-align="auto" style:snap-to-layout-grid="true"/>
      <style:text-properties style:font-name="바탕체" style:font-name-asian="바탕체" style:font-name-complex="바탕체" fo:font-family="바탕체" style:font-family-asian="바탕체" style:font-family-complex="바탕체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◌" style:display-name="◌" style:family="paragraph">
      <style:paragraph-properties fo:line-height="180%" fo:text-align="justify" fo:margin-left="1.341cm" fo:margin-right="0cm" fo:text-indent="-0.635cm" fo:margin-top="0.529cm" fo:margin-bottom="0.071cm" fo:background-color="transparent" fo:border="none" style:shadow="none" style:text-autospace="none" style:vertical-align="auto" style:snap-to-layout-grid="false"/>
      <style:text-properties style:font-name="한양신명조" style:font-name-asian="한양신명조" style:font-name-complex="한양신명조" fo:font-family="한양신명조" style:font-family-asian="한양신명조" style:font-family-complex="한양신명조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42735" style:display-name="xl42735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bottom" style:snap-to-layout-grid="true"/>
      <style:text-properties style:font-name="Arial" style:font-name-asian="Arial-BoldMT" style:font-name-complex="Arial" fo:font-family="Arial" style:font-family-asian="Arial-BoldMT" style:font-family-complex="Arial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42741" style:display-name="xl42741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bottom" style:snap-to-layout-grid="true"/>
      <style:text-properties style:font-name="돋움" style:font-name-asian="돋움" style:font-name-complex="돋움" fo:font-family="돋움" style:font-family-asian="돋움" style:font-family-complex="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42739" style:display-name="xl42739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bottom" style:snap-to-layout-grid="true"/>
      <style:text-properties style:font-name="Arial" style:font-name-asian="Arial-BoldMT" style:font-name-complex="Arial" fo:font-family="Arial" style:font-family-asian="Arial-BoldMT" style:font-family-complex="Arial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42740" style:display-name="xl42740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bottom" style:snap-to-layout-grid="true"/>
      <style:text-properties style:font-name="Arial" style:font-name-asian="Arial-BoldMT" style:font-name-complex="Arial" fo:font-family="Arial" style:font-family-asian="Arial-BoldMT" style:font-family-complex="Arial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42738" style:display-name="xl42738" style:family="paragraph">
      <style:paragraph-properties fo:line-height="100%" fo:text-align="start" fo:margin-left="0cm" fo:margin-right="0cm" fo:text-indent="0cm" fo:margin-top="0cm" fo:margin-bottom="0cm" fo:background-color="#dce6f1" fo:border="none" style:shadow="none" style:text-autospace="none" style:vertical-align="bottom" style:snap-to-layout-grid="true"/>
      <style:text-properties style:font-name="Arial" style:font-name-asian="Arial-BoldMT" style:font-name-complex="Arial" fo:font-family="Arial" style:font-family-asian="Arial-BoldMT" style:font-family-complex="Arial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42737" style:display-name="xl42737" style:family="paragraph">
      <style:paragraph-properties fo:line-height="100%" fo:text-align="start" fo:margin-left="0cm" fo:margin-right="0cm" fo:text-indent="0cm" fo:margin-top="0cm" fo:margin-bottom="0cm" fo:background-color="#dce6f1" fo:border="none" style:shadow="none" style:text-autospace="none" style:vertical-align="bottom" style:snap-to-layout-grid="true"/>
      <style:text-properties style:font-name="Arial" style:font-name-asian="Arial-BoldMT" style:font-name-complex="Arial" fo:font-family="Arial" style:font-family-asian="Arial-BoldMT" style:font-family-complex="Arial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가나다목차" style:display-name="가나다목차" style:family="paragraph">
      <style:paragraph-properties fo:line-height="180%" fo:text-align="justify" fo:margin-left="0cm" fo:margin-right="0cm" fo:text-indent="0.353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font-name="HY신명조" style:font-name-asian="HY신명조" style:font-name-complex="HY신명조" fo:font-family="HY신명조" style:font-family-asian="HY신명조" style:font-family-complex="HY신명조" fo:font-size="12.00pt" style:font-size-asian="12.00pt" style:font-size-complex="12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MsoListParagraph" style:display-name="MsoListParagraph" style:family="paragraph">
      <style:paragraph-properties fo:line-height="114%" fo:text-align="justify" fo:margin-left="2.540cm" fo:margin-right="0cm" fo:text-indent="0cm" fo:margin-top="0cm" fo:margin-bottom="0.353cm" fo:background-color="transparent" fo:border="none" style:shadow="none" style:text-autospace="none" style:vertical-align="auto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MsoListParagraphCxSpLast" style:display-name="MsoListParagraphCxSpLast" style:family="paragraph">
      <style:paragraph-properties fo:line-height="114%" fo:text-align="justify" fo:margin-left="2.540cm" fo:margin-right="0cm" fo:text-indent="0cm" fo:margin-top="0cm" fo:margin-bottom="0.353cm" fo:background-color="transparent" fo:border="none" style:shadow="none" style:text-autospace="none" style:vertical-align="auto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42749" style:display-name="xl42749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42750" style:display-name="xl42750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42748" style:display-name="xl42748" style:family="paragraph">
      <style:paragraph-properties fo:line-height="100%" fo:text-align="start" fo:margin-left="0cm" fo:margin-right="0cm" fo:text-indent="0cm" fo:margin-top="0cm" fo:margin-bottom="0cm" fo:background-color="#dce6f1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162" style:display-name="xl162" style:family="paragraph">
      <style:paragraph-properties fo:line-height="100%" fo:text-align="start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목차만1" style:display-name="목차만1" style:next-style-name="Normal" style:family="text">
      <style:text-properties fo:color="#4c4c4c" style:font-name="HY견고딕" style:font-name-asian="HY견고딕" style:font-name-complex="HY견고딕" fo:font-family="HY견고딕" style:font-family-asian="HY견고딕" style:font-family-complex="HY견고딕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목차용으로" style:display-name="목차용으로" style:next-style-name="Normal" style:family="text">
      <style:text-properties style:font-name="맑은 고딕" style:font-name-asian="맑은 고딕" style:font-name-complex="맑은 고딕" fo:font-family="맑은 고딕" style:font-family-asian="맑은 고딕" style:font-family-complex="맑은 고딕" fo:font-size="14.00pt" style:font-size-asian="14.00pt" style:font-size-complex="14.00pt" fo:letter-spacing="-0.14pt" fo:language="en" style:language-asian="ko" fo:country="US" style:country-asian="KR" fo:font-weight="bold" style:font-weight-asian="bold" style:font-weight-complex="bold" style:letter-kerning="false"/>
    </style:style>
    <style:style style:name="바탕글 사본4" style:display-name="바탕글 사본4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n동글" style:display-name="n동글" style:family="paragraph">
      <style:paragraph-properties fo:line-height="160%" fo:text-align="justify" fo:margin-left="0.265cm" fo:margin-right="0cm" fo:text-indent="0cm" fo:margin-top="0.176cm" fo:margin-bottom="0.071cm" fo:background-color="transparent" fo:border="none" style:shadow="none" style:text-autospace="none" style:vertical-align="auto" style:snap-to-layout-grid="true"/>
      <style:text-properties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n별표당구장" style:display-name="n별표당구장" style:family="paragraph">
      <style:paragraph-properties fo:line-height="160%" fo:text-align="justify" fo:margin-left="0.265cm" fo:margin-right="0cm" fo:text-indent="0cm" fo:margin-top="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  <style:text-properties style:font-name="HY중고딕" style:font-name-asian="HY중고딕" style:font-name-complex="HY중고딕" fo:font-family="HY중고딕" style:font-family-asian="HY중고딕" style:font-family-complex="HY중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n하이픈" style:display-name="n하이픈" style:family="paragraph">
      <style:paragraph-properties fo:line-height="160%" fo:text-align="justify" fo:margin-left="0.794cm" fo:margin-right="0cm" fo:text-indent="0cm" fo:margin-top="0.035cm" fo:margin-bottom="0cm" fo:background-color="transparent" fo:border="none" style:shadow="none" style:text-autospace="none" style:vertical-align="auto" style:snap-to-layout-grid="true"/>
      <style:text-properties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style:letter-kerning="false"/>
    </style:style>
    <style:style style:name="n네모" style:display-name="n네모" style:family="paragraph">
      <style:paragraph-properties fo:line-height="160%" fo:text-align="justify" fo:margin-left="0cm" fo:margin-right="0cm" fo:text-indent="0cm" fo:margin-top="0.353cm" fo:margin-bottom="0.106cm" fo:background-color="transparent" fo:border="none" style:shadow="none" style:text-autospace="none" style:vertical-align="auto" style:snap-to-layout-grid="true">
        <style:tab-stops>
          <style:tab-stop style:position="" style:type="left" style:leader-style="none"/>
          <style:tab-stop style:position="1.411cm" style:type="left" style:leader-style="none"/>
          <style:tab-stop style:position="2.822cm" style:type="left" style:leader-style="none"/>
          <style:tab-stop style:position="4.233cm" style:type="left" style:leader-style="none"/>
          <style:tab-stop style:position="5.644cm" style:type="left" style:leader-style="none"/>
          <style:tab-stop style:position="7.056cm" style:type="left" style:leader-style="none"/>
          <style:tab-stop style:position="8.467cm" style:type="left" style:leader-style="none"/>
          <style:tab-stop style:position="9.878cm" style:type="left" style:leader-style="none"/>
          <style:tab-stop style:position="11.289cm" style:type="left" style:leader-style="none"/>
          <style:tab-stop style:position="12.700cm" style:type="left" style:leader-style="none"/>
          <style:tab-stop style:position="14.111cm" style:type="left" style:leader-style="none"/>
          <style:tab-stop style:position="15.522cm" style:type="left" style:leader-style="none"/>
          <style:tab-stop style:position="16.933cm" style:type="left" style:leader-style="none"/>
          <style:tab-stop style:position="18.344cm" style:type="left" style:leader-style="none"/>
          <style:tab-stop style:position="19.756cm" style:type="left" style:leader-style="none"/>
          <style:tab-stop style:position="21.167cm" style:type="left" style:leader-style="none"/>
          <style:tab-stop style:position="22.578cm" style:type="left" style:leader-style="none"/>
          <style:tab-stop style:position="23.989cm" style:type="left" style:leader-style="none"/>
          <style:tab-stop style:position="25.400cm" style:type="left" style:leader-style="none"/>
          <style:tab-stop style:position="26.811cm" style:type="left" style:leader-style="none"/>
          <style:tab-stop style:position="28.222cm" style:type="left" style:leader-style="none"/>
          <style:tab-stop style:position="29.633cm" style:type="left" style:leader-style="none"/>
          <style:tab-stop style:position="31.044cm" style:type="left" style:leader-style="none"/>
          <style:tab-stop style:position="32.456cm" style:type="left" style:leader-style="none"/>
          <style:tab-stop style:position="33.867cm" style:type="left" style:leader-style="none"/>
          <style:tab-stop style:position="35.278cm" style:type="left" style:leader-style="none"/>
          <style:tab-stop style:position="36.689cm" style:type="left" style:leader-style="none"/>
          <style:tab-stop style:position="38.100cm" style:type="left" style:leader-style="none"/>
          <style:tab-stop style:position="39.511cm" style:type="left" style:leader-style="none"/>
          <style:tab-stop style:position="40.922cm" style:type="left" style:leader-style="none"/>
          <style:tab-stop style:position="42.333cm" style:type="left" style:leader-style="none"/>
          <style:tab-stop style:position="43.744cm" style:type="left" style:leader-style="none"/>
        </style:tab-stops>
      </style:paragraph-properties>
      <style:text-properties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○제목" style:display-name="○제목" style:family="paragraph">
      <style:paragraph-properties fo:line-height="170%" fo:text-align="justify" fo:margin-left="0.854cm" fo:margin-right="0cm" fo:text-indent="-0.501cm" fo:margin-top="0.200cm" fo:margin-bottom="0cm" fo:background-color="transparent" fo:border="none" style:shadow="none" style:text-autospace="none" style:vertical-align="auto" style:snap-to-layout-grid="false">
        <style:tab-stops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  <style:tab-stop style:position="" style:type="left" style:leader-style="none"/>
        </style:tab-stops>
      </style:paragraph-properties>
      <style:text-properties style:text-line-through-style="solid" style:font-name="HCI Poppy" style:font-name-asian="휴먼명조" style:font-name-complex="한양신명조" fo:font-family="HCI Poppy" style:font-family-asian="휴먼명조" style:font-family-complex="한양신명조" fo:font-size="10.48pt" style:font-size-asian="10.48pt" style:font-size-complex="10.48pt" fo:letter-spacing="-0.31pt" fo:language="en" style:language-asian="ko" fo:country="US" style:country-asian="KR" style:letter-kerning="false"/>
    </style:style>
    <style:style style:name="Normal" style:display-name="Normal" style:family="paragraph">
      <style:paragraph-properties fo:line-height="115%" fo:text-align="start" fo:margin-left="0cm" fo:margin-right="0cm" fo:text-indent="0cm" fo:margin-top="0cm" fo:margin-bottom="0.353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style:font-name="Cambria" style:font-name-asian="Cambria" style:font-name-complex="Cambria" fo:font-family="Cambria" style:font-family-asian="Cambria" style:font-family-complex="Cambria" fo:font-size="11.00pt" style:font-size-asian="11.00pt" style:font-size-complex="11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2026년도 AI 기반 대학 과학기술 혁신사업</dc:title>
    <dc:description/>
    <dc:subject/>
    <meta:keyword/>
    <dc:creator>mest</dc:creator>
    <meta:creation-date>2013-04-28T13:04:33.453</meta:creation-date>
    <meta:print-date>60056-05-28T05:36:10.000000955</meta:print-date>
    <meta:generator>hwp/hangul/11, 0, 0, 65535/NAME="Red_Hat_Enterprise_Linux_Server"</meta:generator>
  </office:meta>
</office:document-meta>
</file>